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69681d9dd90059182019e8d4f842ce.jpg"/>
  <manifest:file-entry manifest:media-type="image/jpeg" manifest:full-path="Pictures/1c278515d20fd76152e9c33686968a60.jpg"/>
  <manifest:file-entry manifest:media-type="image/jpeg" manifest:full-path="Pictures/2756a23ee32dd058b4bcf06d67b86ae6.jpg"/>
  <manifest:file-entry manifest:media-type="image/jpeg" manifest:full-path="Pictures/42a441c92481872f6f64896438fc9b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tngjwb_kasda:penerbitan_bku_kasda"/><text:bookmark-start text:name="__RefHeading___prosedur_operasional_penerbitan_bku_kas_daerah_1"/><text:bookmark-start text:name="prosedur_operasional_penerbitan_bku_kas_daerah"/>Prosedur Operasional Penerbitan BKU Kas Daerah<text:bookmark-end text:name="__RefHeading___prosedur_operasional_penerbitan_bku_kas_daerah_1"/><text:bookmark-end text:name="prosedur_operasional_penerbitan_bku_kas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ampilkan Buku Kas Daerah ke layar komputer dan memungkinkan untuk dicetak dalam bentuk<text:span text:style-name="Emphasis">hardcopy </text:span>yang nantinya digunakan sebagai bentuk pertanggungjawaban penggunaan Kas Daer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PPKD</text:p>
          </table:table-cell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">  <text:span text:style-name="Strong_20_Emphasis"> </text:span></text:p>
        </text:list-item>
        <text:list-item>
          <text:p text:style-name="List_20_1_Content"> <draw:frame draw:style-name="media" draw:name="bku1_1.jpg Legend" text:anchor-type="as-char" draw:z-index="0" svg:width="25.796875cm" style:rel-width="100%"><draw:text-box><text:p text:style-name="legendcenter"><draw:frame draw:style-name="media" draw:name="bku1_1.jpg" text:anchor-type="as-char" draw:z-index="0" svg:width="25.796875cm" style:rel-width="100%" svg:height="9.5779166666667cm" style:rel-height="scale"><draw:image xlink:href="Pictures/8d69681d9dd90059182019e8d4f842ce.jpg" xlink:type="simple" xlink:show="embed" xlink:actuate="onLoad"/></draw:frame>bku1_1.jpg</text:p></draw:text-box></draw:frame></text:p>
        </text:list-item>
        <text:list-item>
          <text:p text:style-name="List_20_1_Content">  <text:span text:style-name="Strong_20_Emphasis"> </text:span></text:p>
        </text:list-item>
        <text:list-item/>
        <text:list-item>
          <text:p text:style-name="List_20_1_Content"> <draw:frame draw:style-name="media" draw:name="jenis_laporan_bku.jpg Legend" text:anchor-type="as-char" draw:z-index="0" svg:width="11.086041666667cm"><draw:text-box><text:p text:style-name="legendcenter"><draw:frame draw:style-name="media" draw:name="jenis_laporan_bku.jpg" text:anchor-type="as-char" draw:z-index="1" svg:width="11.086041666667cm" svg:height="9.128125cm"><draw:image xlink:href="Pictures/1c278515d20fd76152e9c33686968a60.jpg" xlink:type="simple" xlink:show="embed" xlink:actuate="onLoad"/></draw:frame>jenis_laporan_bku.jpg</text:p></draw:text-box></draw:frame></text:p>
        </text:list-item>
        <text:list-item/>
      </text:list>
      <text:p text:style-name="Text_20_body"> <draw:frame draw:style-name="media" draw:name="tombol_tampilkan.jpg Legend" text:anchor-type="as-char" draw:z-index="0" svg:width="2.2225cm"><draw:text-box><text:p text:style-name="legendcenter"><draw:frame draw:style-name="media" draw:name="tombol_tampilkan.jpg" text:anchor-type="as-char" draw:z-index="2" svg:width="2.2225cm" svg:height="0.37041666666667cm"><draw:image xlink:href="Pictures/2756a23ee32dd058b4bcf06d67b86ae6.jpg" xlink:type="simple" xlink:show="embed" xlink:actuate="onLoad"/></draw:frame>tombol_tampilkan.jpg</text:p></draw:text-box></draw:frame>   </text:p>
      <text:list text:style-name="List_20_1" text:continue-numbering="false">
        <text:list-item>
          <text:p text:style-name="List_20_1_Content_First"> <draw:frame draw:style-name="media" draw:name="laporan_bku_rekap.jpg Legend" text:anchor-type="as-char" draw:z-index="0" svg:width="25.611666666667cm" style:rel-width="100%"><draw:text-box><text:p text:style-name="legendcenter"><draw:frame draw:style-name="media" draw:name="laporan_bku_rekap.jpg" text:anchor-type="as-char" draw:z-index="3" svg:width="25.611666666667cm" style:rel-width="100%" svg:height="12.885208333333cm" style:rel-height="scale"><draw:image xlink:href="Pictures/42a441c92481872f6f64896438fc9b72.jpg" xlink:type="simple" xlink:show="embed" xlink:actuate="onLoad"/></draw:frame>laporan_bku_rekap.jpg</text:p></draw:text-box></draw:frame></text:p>
        </text:list-item>
        <text:list-item/>
        <text:list-item/>
      </text:list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tngjwb_kasda:penerbitan_bku_kasda</dc:title>
  </office:meta>
</office:document-meta>
</file>