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c3b2de616ec24432627a8cd13b08959.jpg"/>
  <manifest:file-entry manifest:media-type="image/jpeg" manifest:full-path="Pictures/f0fb753c2cd620c05b73041a2457dbe0.jpg"/>
  <manifest:file-entry manifest:media-type="image/jpeg" manifest:full-path="Pictures/ab76d1885817e40a71c1d631fd36ba1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kasda:sp2d:verifikasi_spm"/><text:bookmark-start text:name="__RefHeading___prosedur_operasional_verifikasi_spm_1"/><text:bookmark-start text:name="prosedur_operasional_verifikasi_spm"/>Prosedur Operasional Verifikasi SPM<text:bookmark-end text:name="__RefHeading___prosedur_operasional_verifikasi_spm_1"/><text:bookmark-end text:name="prosedur_operasional_verifikasi_spm"/></text:h>
      <text:h text:style-name="Heading_20_3" text:outline-level="3"><text:bookmark-start text:name="__RefHeading___fungsi_2"/><text:bookmark-start text:name="fungsi"/>Fungsi<text:bookmark-end text:name="__RefHeading___fungsi_2"/><text:bookmark-end text:name="fungsi"/></text:h>
      <text:p text:style-name="Text_20_body">Dokumen yang diverifikasi oleh Pengguna Anggaran atau Kuasa Pengguna Anggaran yang diajukan oleh Pejabat Pengelola Keuangan SKPD untuk pembayaran SPP tertentu dengan jumlah, penerima, peruntukan, dan waktu pembayaran tertentu.</text:p>
      <text:h text:style-name="Heading_20_3" text:outline-level="3"><text:bookmark-start text:name="__RefHeading___pelaku_operasional_3"/><text:bookmark-start text:name="pelaku_operasional"/>Pelaku Operasional<text:bookmark-end text:name="__RefHeading___pelaku_operasional_3"/><text:bookmark-end text:name="pelaku_operasional"/></text:h>
      <table:table table:style-name="Table">
        <table:table-column/>
        <table:table-column/>
        <table:table-column/>
        <table:table-row>
          <table:table-cell office:value-type="string" table:style-name="tableheader">
            <text:p text:style-name="Table_20_Heading">No</text:p>
          </table:table-cell>
          <table:table-cell office:value-type="string" table:style-name="tableheader">
            <text:p text:style-name="Table_20_Heading">Pelaku</text:p>
          </table:table-cell>
          <table:table-cell office:value-type="string" table:style-name="tableheader">
            <text:p text:style-name="Table_20_Heading">Fungsi</text:p>
          </table:table-cell>
        </table:table-row>
        <table:table-row>
          <table:table-cell office:value-type="string" table:style-name="tablecell">
            <text:p text:style-name="tablealignleft">1</text:p>
          </table:table-cell>
          <table:table-cell office:value-type="string" table:style-name="tablecell">
            <text:p text:style-name="tablealignleft">PPK (Pejabat Pengelola Keuangan) SKPD</text:p>
          </table:table-cell>
          <table:table-cell office:value-type="string" table:style-name="tablecell">
            <text:p text:style-name="tablealignleft">Menyiapkan dokumen SPM berdasarkan dokumen SPP yang telah disetujui dalam proses verifikasi SPP</text:p>
          </table:table-cell>
        </table:table-row>
        <table:table-row>
          <table:table-cell office:value-type="string" table:style-name="tablecell">
            <text:p text:style-name="tablealignleft">2</text:p>
          </table:table-cell>
          <table:table-cell office:value-type="string" table:style-name="tablecell">
            <text:p text:style-name="tablealignleft">Pengguna Anggaran atau Kuasa Pengguna Anggaran</text:p>
          </table:table-cell>
          <table:table-cell office:value-type="string" table:style-name="tablecell">
            <text:p text:style-name="tablealignleft">Mengesahkan dan menerbitkan SPM</text:p>
          </table:table-cell>
        </table:table-row>
      </table:table>
      <text:h text:style-name="Heading_20_3" text:outline-level="3"><text:bookmark-start text:name="__RefHeading___prasyarat_kondisional_4"/><text:bookmark-start text:name="prasyarat_kondisional"/>Prasyarat Kondisional<text:bookmark-end text:name="__RefHeading___prasyarat_kondisional_4"/><text:bookmark-end text:name="prasyarat_kondisional"/></text:h>
      <text:list text:style-name="List_20_1" text:continue-numbering="false">
        <text:list-item>
          <text:p text:style-name="List_20_1_Content_First"> Adanya bukti pengeluaran untuk jenis SPM tertentu untuk menguji kesesuaian dengan Surat Pernyataan Tanggung jawab Belanja</text:p>
        </text:list-item>
        <text:list-item>
          <text:p text:style-name="List_20_1_Content_Last"> SPM untuk jenis tertentu diharuskan memeriksa ketersediaan anggaran dengan cara melihat SPD Belanja Tidak Langsung yang telah terbit</text:p>
        </text:list-item>
      </text:list>
      <text:h text:style-name="Heading_20_3" text:outline-level="3"><text:bookmark-start text:name="__RefHeading___proses_operasional_5"/><text:bookmark-start text:name="proses_operasional"/>Proses Operasional<text:bookmark-end text:name="__RefHeading___proses_operasional_5"/><text:bookmark-end text:name="proses_operasional"/></text:h>
      <text:p text:style-name="Text_20_body">Berikut adalah prosedur operasional penggunaan aplikasi dalam proses verifikasi SPM:</text:p>
      <text:list text:style-name="List_20_1" text:continue-numbering="false">
        <text:list-item>
          <text:p text:style-name="List_20_1_Content_First"> Masuk ke aplikasi sebagai Admin Kasda;</text:p>
        </text:list-item>
        <text:list-item>
          <text:p text:style-name="List_20_1_Content_Last"> Pilih <text:span text:style-name="Strong_20_Emphasis">Modul Kas Daerah &gt; Menu SP2D &gt; Verifikasi SPM. </text:span>Tampilan aplikasi sebagai berikut:</text:p>
        </text:list-item>
      </text:list>
      <text:p text:style-name="Text_20_body"><draw:frame draw:style-name="media" draw:name="list_register_spm.jpg Legend" text:anchor-type="as-char" draw:z-index="0" svg:width="27.648958333333cm" style:rel-width="100%"><draw:text-box><text:p text:style-name="legendcenter"><draw:frame draw:style-name="media" draw:name="list_register_spm.jpg" text:anchor-type="as-char" draw:z-index="0" svg:width="27.648958333333cm" style:rel-width="100%" svg:height="15.901458333333cm" style:rel-height="scale"><draw:image xlink:href="Pictures/4c3b2de616ec24432627a8cd13b08959.jpg" xlink:type="simple" xlink:show="embed" xlink:actuate="onLoad"/></draw:frame>list_register_spm.jpg</text:p></draw:text-box></draw:frame></text:p>
      <text:list text:style-name="List_20_1" text:continue-numbering="false">
        <text:list-item>
          <text:p text:style-name="LastListParagraph_List_20_1_Content_First"> Untuk lingkup yang lebih kecil pilih Periode dan Satuan Kerja. Kemudian pilih jenis SPM yang akan diverifikasi (SPM UP, SPM GU, SPM TU, SPM LS Gaji dan Tunjangan, SPM LS Honorarium, SPM Barang Jasa dst), dan Status SPM (Disetujui, Ditolak, atau Final (Revisi)).<draw:frame draw:style-name="media" draw:name="list_vrfksi_spm.jpg Legend" text:anchor-type="as-char" draw:z-index="0" svg:width="41.777708333333cm" style:rel-width="100%"><draw:text-box><text:p text:style-name="legendcenter"><draw:frame draw:style-name="media" draw:name="list_vrfksi_spm.jpg" text:anchor-type="as-char" draw:z-index="1" svg:width="41.777708333333cm" style:rel-width="100%" svg:height="19.764375cm" style:rel-height="scale"><draw:image xlink:href="Pictures/f0fb753c2cd620c05b73041a2457dbe0.jpg" xlink:type="simple" xlink:show="embed" xlink:actuate="onLoad"/></draw:frame>list_vrfksi_spm.jpg</text:p></draw:text-box></draw:frame></text:p>
        </text:list-item>
      </text:list>
      <text:h text:style-name="Heading_20_3" text:outline-level="3"><text:bookmark-start text:name="__RefHeading___tampilan_dokumen_6"/><text:bookmark-start text:name="tampilan_dokumen"/>Tampilan Dokumen<text:bookmark-end text:name="__RefHeading___tampilan_dokumen_6"/><text:bookmark-end text:name="tampilan_dokumen"/></text:h>
      <text:p text:style-name="Text_20_body"><draw:frame draw:style-name="media" draw:name="tampilan_pdf_spm.jpg Legend" text:anchor-type="as-char" draw:z-index="0" svg:width="20.743333333333cm" style:rel-width="100%"><draw:text-box><text:p text:style-name="legendcenter"><draw:frame draw:style-name="media" draw:name="tampilan_pdf_spm.jpg" text:anchor-type="as-char" draw:z-index="2" svg:width="20.743333333333cm" style:rel-width="100%" svg:height="20.267083333333cm" style:rel-height="scale"><draw:image xlink:href="Pictures/ab76d1885817e40a71c1d631fd36ba19.jpg" xlink:type="simple" xlink:show="embed" xlink:actuate="onLoad"/></draw:frame>tampilan_pdf_spm.jpg</text:p></draw:text-box></draw:frame></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kasda:sp2d:verifikasi_spm</dc:title>
  </office:meta>
</office:document-meta>
</file>