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sp2d:penerimaan_pengajuan_koreksi_sp2d"/><text:bookmark-start text:name="__RefHeading___prosedur_operasional_penerimaan_pengajuan_koreksi_sp2d_1"/><text:bookmark-start text:name="prosedur_operasional_penerimaan_pengajuan_koreksi_sp2d"/>Prosedur Operasional Penerimaan Pengajuan Koreksi SP2D<text:bookmark-end text:name="__RefHeading___prosedur_operasional_penerimaan_pengajuan_koreksi_sp2d_1"/><text:bookmark-end text:name="prosedur_operasional_penerimaan_pengajuan_koreksi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<text:a xlink:type="simple" xlink:href="https://repo.kuarta.co.id/simralwiki/doku.php?id=belanja:koreksi_sp2d:pembukuan_koreksi_sp2d" text:style-name="Internet_20_link" text:visited-style-name="Visited_20_Internet_20_Link">pembukuan_koreksi_sp2d</text:a></text:p>
        </text:list-item>
        <text:list-item>
          <text:p text:style-name="List_20_1_Content_Last"> <text:a xlink:type="simple" xlink:href="https://repo.kuarta.co.id/simralwiki/doku.php?id=belanja:koreksi_sp2d:pengajuan_koreksi_sp2d" text:style-name="Internet_20_link" text:visited-style-name="Visited_20_Internet_20_Link">pengajuan_koreksi_sp2d</text:a>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sp2d:penerimaan_pengajuan_koreksi_sp2d</dc:title>
  </office:meta>
</office:document-meta>
</file>