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412ae242eb08c4598016602e122deb.jpg"/>
  <manifest:file-entry manifest:media-type="image/png" manifest:full-path="Pictures/0a150d64611ce1c35f5b2733b98b3659.png"/>
  <manifest:file-entry manifest:media-type="image/jpeg" manifest:full-path="Pictures/838ad03a7b886fc2d68be8e76aea45e7.jpg"/>
  <manifest:file-entry manifest:media-type="image/jpeg" manifest:full-path="Pictures/57754461bdd2027d282373197f6addef.jpg"/>
  <manifest:file-entry manifest:media-type="image/jpeg" manifest:full-path="Pictures/1ba928b18abea4b87ce4ca9dd67b1e5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asda:sp2d:penerbitan_daftar_penguji"/><text:bookmark-start text:name="__RefHeading___prosedur_operasional_penerbitan_daftar_penguji_sp2d_1"/><text:bookmark-start text:name="prosedur_operasional_penerbitan_daftar_penguji_sp2d"/>Prosedur Operasional Penerbitan Daftar Penguji SP2D<text:bookmark-end text:name="__RefHeading___prosedur_operasional_penerbitan_daftar_penguji_sp2d_1"/><text:bookmark-end text:name="prosedur_operasional_penerbitan_daftar_penguji_sp2d"/></text:h>
      <text:h text:style-name="Heading_20_3" text:outline-level="3"><text:bookmark-start text:name="__RefHeading___fungsi_2"/><text:bookmark-start text:name="fungsi"/>Fungsi<text:bookmark-end text:name="__RefHeading___fungsi_2"/><text:bookmark-end text:name="fungsi"/></text:h>
      <text:p text:style-name="Text_20_body">Daftar Penguji merupakan dokumen yang berisi data SP2D yang telah diterbitkan oleh BUD untuk digunakan sebagai kontrol oleh pihak Bank dalam pencairan dan kepada bendahara pengeluaran, rekanan atau pihak ketiga lainny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Kuasa BUD</text:p>
          </table:table-cell>
          <table:table-cell office:value-type="string" table:style-name="tablecell">
            <text:p text:style-name="tablealignleft">Menguji dan merubah status final dokumen SP2D kemudian mengisi dan menerbitkan daftar penguji </text:p>
          </table:table-cell>
        </table:table-row>
      </table:table>
      <text:p text:style-name="Text_20_body"><text:line-break/></text:p>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Daftar penguji diterbitkan bilamana SP2D telah disahkan dan diterbitkan oleh Kuasa BUD</text:p>
        </text:list-item>
        <text:list-item>
          <text:p text:style-name="List_20_1_Content_Last"> Didukung dengan kelengkapan dokumen sesuai peraturan perundangan</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SIMRAL dalam proses penerbitan Daftar Penguji SP2D :</text:p>
      <text:list text:style-name="List_20_1" text:continue-numbering="false">
        <text:list-item>
          <text:p text:style-name="List_20_1_Content_First"> Masuk ke aplikasi SIMRAL sebagai Kuasa BUD;</text:p>
        </text:list-item>
        <text:list-item>
          <text:p text:style-name="List_20_1_Content"> Pilih <text:span text:style-name="Strong_20_Emphasis">Modul Kas Daerah &gt; Menu SP2D &gt; Daftar Penguji SP2D</text:span>, dan pilih Periode tahun dan bulan, maka akan tampil List Daftar Penguji SP2D. Tampilan aplikasi sebagai berikut:<draw:frame draw:style-name="media" draw:name="list_daftar_penguji_sp2d.jpg Legend" text:anchor-type="as-char" draw:z-index="0" svg:width="50.561875cm" style:rel-width="100%"><draw:text-box><text:p text:style-name="legendcenter"><draw:frame draw:style-name="media" draw:name="list_daftar_penguji_sp2d.jpg" text:anchor-type="as-char" draw:z-index="0" svg:width="50.561875cm" style:rel-width="100%" svg:height="20.875625cm" style:rel-height="scale"><draw:image xlink:href="Pictures/ca412ae242eb08c4598016602e122deb.jpg" xlink:type="simple" xlink:show="embed" xlink:actuate="onLoad"/></draw:frame>list_daftar_penguji_sp2d.jpg</text:p></draw:text-box></draw:frame></text:p>
        </text:list-item>
        <text:list-item>
          <text:p text:style-name="List_20_1_Content"> Untuk menambahkan penerbitan daftar penguji SP2D klik tombol <draw:frame draw:style-name="media" draw:name="1" text:anchor-type="as-char" draw:z-index="1" svg:width="0.66145833333333cm" svg:height="0.555625cm"><draw:image xlink:href="Pictures/0a150d64611ce1c35f5b2733b98b3659.png" xlink:type="simple" xlink:show="embed" xlink:actuate="onLoad"/></draw:frame>pada toolbar diatas, maka tampilan sebagai berikut:​​​​​​​<draw:frame draw:style-name="media" draw:name="input_daftar_penguji_sp2d.jpg Legend" text:anchor-type="as-char" draw:z-index="0" svg:width="27.728333333333cm" style:rel-width="100%"><draw:text-box><text:p text:style-name="legendcenter"><draw:frame draw:style-name="media" draw:name="input_daftar_penguji_sp2d.jpg" text:anchor-type="as-char" draw:z-index="2" svg:width="27.728333333333cm" style:rel-width="100%" svg:height="20.716875cm" style:rel-height="scale"><draw:image xlink:href="Pictures/838ad03a7b886fc2d68be8e76aea45e7.jpg" xlink:type="simple" xlink:show="embed" xlink:actuate="onLoad"/></draw:frame>input_daftar_penguji_sp2d.jpg</text:p></draw:text-box></draw:frame></text:p>
        </text:list-item>
        <text:list-item>
          <text:p text:style-name="List_20_1_Content"> Isi No. Daftar Penguji, Pilih tanggal, Bank Account dan Uraian</text:p>
        </text:list-item>
        <text:list-item>
          <text:p text:style-name="List_20_1_Content"> Pilih Penandatangan/penguji dokumen</text:p>
        </text:list-item>
        <text:list-item>
          <text:p text:style-name="List_20_1_Content"> Pilih No SP2D dengan cara mencentrang pada kotak disebelah kiri untuk ditambahkan ke List Daftar Penguji SP2D</text:p>
        </text:list-item>
        <text:list-item>
          <text:p text:style-name="List_20_1_Content"> Pastikan semua benar kemudian simpan data-data yang telah diisikan</text:p>
        </text:list-item>
        <text:list-item>
          <text:p text:style-name="List_20_1_Content"> Tampilan akan muncul seperti pada gambar sebelumnya</text:p>
        </text:list-item>
        <text:list-item>
          <text:p text:style-name="List_20_1_Content_Last"> Bila kita klik no daftar penguji, tampilan sebagai berikut ;​​​​​​​<draw:frame draw:style-name="media" draw:name="daftar_penguji_sp2d.jpg Legend" text:anchor-type="as-char" draw:z-index="0" svg:width="33.760833333333cm" style:rel-width="100%"><draw:text-box><text:p text:style-name="legendcenter"><draw:frame draw:style-name="media" draw:name="daftar_penguji_sp2d.jpg" text:anchor-type="as-char" draw:z-index="3" svg:width="33.760833333333cm" style:rel-width="100%" svg:height="14.102291666667cm" style:rel-height="scale"><draw:image xlink:href="Pictures/57754461bdd2027d282373197f6addef.jpg" xlink:type="simple" xlink:show="embed" xlink:actuate="onLoad"/></draw:frame>daftar_penguji_sp2d.jpg</text:p></draw:text-box></draw:frame></text:p>
        </text:list-item>
      </text:list>
      <text:h text:style-name="Heading_20_3" text:outline-level="3"><text:bookmark-start text:name="__RefHeading___tampilan_dokumen_6"/><text:bookmark-start text:name="tampilan_dokumen"/>Tampilan Dokumen<text:bookmark-end text:name="__RefHeading___tampilan_dokumen_6"/><text:bookmark-end text:name="tampilan_dokumen"/></text:h>
      <text:list text:style-name="List_20_1" text:continue-numbering="false">
        <text:list-item>
          <text:p text:style-name="LastListParagraph_List_20_1_Content_First"> Tampilan dalam bentuk .pdf<draw:frame draw:style-name="media" draw:name="daftar_realisasi_penyaluran_sp2d.jpg Legend" text:anchor-type="as-char" draw:z-index="0" svg:width="31.247291666667cm" style:rel-width="100%"><draw:text-box><text:p text:style-name="legendcenter"><draw:frame draw:style-name="media" draw:name="daftar_realisasi_penyaluran_sp2d.jpg" text:anchor-type="as-char" draw:z-index="4" svg:width="31.247291666667cm" style:rel-width="100%" svg:height="14.022916666667cm" style:rel-height="scale"><draw:image xlink:href="Pictures/1ba928b18abea4b87ce4ca9dd67b1e53.jpg" xlink:type="simple" xlink:show="embed" xlink:actuate="onLoad"/></draw:frame>daftar_realisasi_penyaluran_sp2d.jpg</text:p></draw:text-box></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kasda:sp2d:penerbitan_daftar_penguji</dc:title>
  </office:meta>
</office:document-meta>
</file>