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771b07a6ee5833ae6e15f3762fd0f6c.jpg"/>
  <manifest:file-entry manifest:media-type="image/png" manifest:full-path="Pictures/0a150d64611ce1c35f5b2733b98b3659.png"/>
  <manifest:file-entry manifest:media-type="image/jpeg" manifest:full-path="Pictures/3f8f5890344564cae7e695bfe1d2b726.jpg"/>
  <manifest:file-entry manifest:media-type="image/png" manifest:full-path="Pictures/bdc69509e8ea0962eff4361c6eb0f5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kasda:persiapan_kasda:rek_kasda"/><text:bookmark-start text:name="__RefHeading___prosedur_operasional_pengisian_data_rekening_kas_daerah_1"/><text:bookmark-start text:name="prosedur_operasional_pengisian_data_rekening_kas_daerah"/>Prosedur Operasional Pengisian Data Rekening Kas Daerah<text:bookmark-end text:name="__RefHeading___prosedur_operasional_pengisian_data_rekening_kas_daerah_1"/><text:bookmark-end text:name="prosedur_operasional_pengisian_data_rekening_kas_daerah"/></text:h>
      <text:h text:style-name="Heading_20_3" text:outline-level="3"><text:bookmark-start text:name="__RefHeading___fungsi_2"/><text:bookmark-start text:name="fungsi"/>Fungsi<text:bookmark-end text:name="__RefHeading___fungsi_2"/><text:bookmark-end text:name="fungsi"/></text:h>
      <text:p text:style-name="Text_20_body">Rekening Kas Daerah berfungsi utnuk mencatat data rekening Bank Kas Daerah yang ada di Bendahara, yang merupakan tempat penyimpanan Uang Daerah yang ditentukan oleh Gubernur/Bupati/Walikota untuk menampung seluruh penerimaan daerah dan membayar seluruh pengeluaran daerah pada Bank yang ditetapkan.</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text:span text:style-name="Strong_20_Emphasis">No</text:span> </text:p>
          </table:table-cell>
          <table:table-cell office:value-type="string" table:style-name="tableheader">
            <text:p text:style-name="Table_20_Heading"><text:span text:style-name="Strong_20_Emphasis">Pelaku</text:span> </text:p>
          </table:table-cell>
          <table:table-cell office:value-type="string" table:style-name="tableheader">
            <text:p text:style-name="Table_20_Heading"><text:span text:style-name="Strong_20_Emphasis">Fungsi</text:span> </text:p>
          </table:table-cell>
        </table:table-row>
        <table:table-row>
          <table:table-cell office:value-type="string" table:style-name="tablecell">
            <text:p text:style-name="tablealignleft">1</text:p>
          </table:table-cell>
          <table:table-cell office:value-type="string" table:style-name="tablecell">
            <text:p text:style-name="tablealignleft">Bendahara SKPD</text:p>
          </table:table-cell>
          <table:table-cell office:value-type="string" table:style-name="tablecell">
            <text:p text:style-name="tablealignleft">Mempersiapkan data rekening kas daerah unit kerja bersangkutan dan melakukan input ke sistem</text:p>
          </table:table-cell>
        </table:table-row>
      </table:table>
      <text:p text:style-name="Text_20_body"><text:line-break/></text:p>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engisian data rekening Kas Daerah:</text:p>
      <text:list text:style-name="List_20_1" text:continue-numbering="false">
        <text:list-item>
          <text:p text:style-name="List_20_1_Content_First"> Masuk ke aplikasi;</text:p>
        </text:list-item>
        <text:list-item>
          <text:p text:style-name="List_20_1_Content"> Pilih <text:span text:style-name="Strong_20_Emphasis">Modul APBD / DPA &gt; Menu APBD &gt; Rekening Bank</text:span>, pilih Tahun Anggaran, Satuan Kerja <text:span text:style-name="Strong_20_Emphasis">Pejabat Pengelola Keuangan Daerah</text:span>; maka akan tampil list Bank Account pada unit kerja bersangkutan. Tampilan aplikasi sebagai berikut:<draw:frame draw:style-name="media" draw:name="0" text:anchor-type="as-char" draw:z-index="0" svg:width="50.614791666667cm" style:rel-width="100%" svg:height="22.516041666667cm" style:rel-height="scale"><draw:image xlink:href="Pictures/1771b07a6ee5833ae6e15f3762fd0f6c.jpg" xlink:type="simple" xlink:show="embed" xlink:actuate="onLoad"/></draw:frame></text:p>
        </text:list-item>
        <text:list-item>
          <text:p text:style-name="List_20_1_Content"> Untuk menambahkan data rekening kas daerah, klik tombol <draw:frame draw:style-name="media" draw:name="1" text:anchor-type="as-char" draw:z-index="1" svg:width="0.66145833333333cm" svg:height="0.555625cm"><draw:image xlink:href="Pictures/0a150d64611ce1c35f5b2733b98b3659.png" xlink:type="simple" xlink:show="embed" xlink:actuate="onLoad"/></draw:frame>pada toolbar di atas, maka akan ditampilkan form isian untuk tambah Bank Account sebagai berikut:​​​​​​​<draw:frame draw:style-name="media" draw:name="2" text:anchor-type="as-char" draw:z-index="2" svg:width="43.391666666667cm" style:rel-width="100%" svg:height="11.90625cm" style:rel-height="scale"><draw:image xlink:href="Pictures/3f8f5890344564cae7e695bfe1d2b726.jpg" xlink:type="simple" xlink:show="embed" xlink:actuate="onLoad"/></draw:frame></text:p>
        </text:list-item>
        <text:list-item>
          <text:p text:style-name="List_20_1_Content"> Kolom <text:span text:style-name="Strong_20_Emphasis">Jenis Account</text:span>  dipilih dengan jenis rekening. Jenis Account meliputi Rekening Kas Umum Daerah, Rekening Bendahara Penerimaan, Rekening Bendahara Pengeluaran, Rekening Bendahara Pengeluaran BTL, Rekening Bendahara Penerimaan Pembantu, Rekening Bendahara Pengeluaran Pembantu, atau Rekening Penampungan Sementara PFK;</text:p>
        </text:list-item>
        <text:list-item>
          <text:p text:style-name="List_20_1_Content"> Kolom <text:span text:style-name="Strong_20_Emphasis">No Account</text:span>  diisi dengan nomor rekening bank;</text:p>
        </text:list-item>
        <text:list-item>
          <text:p text:style-name="List_20_1_Content"> Kolom <text:span text:style-name="Strong_20_Emphasis">Nama Account</text:span>  diisi dengan nama di rekening bank;</text:p>
        </text:list-item>
        <text:list-item>
          <text:p text:style-name="List_20_1_Content"> Kolom <text:span text:style-name="Strong_20_Emphasis">Bentuk</text:span>  diisi dengan jenis rekening yaitu tabungan, giro, deposito atau proxy;</text:p>
        </text:list-item>
        <text:list-item>
          <text:p text:style-name="List_20_1_Content"> Kolom <text:span text:style-name="Strong_20_Emphasis">Nama Bank</text:span>  diisi dengan nama bank;</text:p>
        </text:list-item>
        <text:list-item>
          <text:p text:style-name="List_20_1_Content"> Kolom <text:span text:style-name="Strong_20_Emphasis">Rekening MAK</text:span>  diisi dengan rekening mata anggaran;</text:p>
        </text:list-item>
        <text:list-item>
          <text:p text:style-name="List_20_1_Content_Last"> Pastikan semua isian data benar, kemudian tekan tombol penyimpanan data <draw:frame draw:style-name="media" draw:name="3" text:anchor-type="as-char" draw:z-index="3" svg:width="0.66145833333333cm" svg:height="0.555625cm"><draw:image xlink:href="Pictures/bdc69509e8ea0962eff4361c6eb0f5f1.png" xlink:type="simple" xlink:show="embed" xlink:actuate="onLoad"/></draw:frame>di toolbar atas untuk menyimpan data-data yang telah diisik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kasda:persiapan_kasda:rek_kasda</dc:title>
  </office:meta>
</office:document-meta>
</file>