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a150d64611ce1c35f5b2733b98b365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kasda:pembukuan_kasda:saldo_awal_kasda"/><text:bookmark-start text:name="__RefHeading___prosedur_operasional_pembukuan_saldo_awal_kas_daerah_1"/><text:bookmark-start text:name="prosedur_operasional_pembukuan_saldo_awal_kas_daerah"/>Prosedur Operasional Pembukuan Saldo Awal Kas Daerah<text:bookmark-end text:name="__RefHeading___prosedur_operasional_pembukuan_saldo_awal_kas_daerah_1"/><text:bookmark-end text:name="prosedur_operasional_pembukuan_saldo_awal_kas_daerah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list text:style-name="List_20_1" text:continue-numbering="false">
        <text:list-item>
          <text:p text:style-name="List_20_1_Content_First"> Masuk ke aplikasi Simral</text:p>
        </text:list-item>
        <text:list-item>
          <text:p text:style-name="List_20_1_Content"> Pilih modul <text:span text:style-name="Strong_20_Emphasis">Kas Daerah</text:span><text:span text:style-name="Strong_20_Emphasis">&gt; Pembukuan &gt; Saldo Awal Tahun</text:span>, maka akan tampil List Saldo Awal Kas Daerah seperti berikut ini :<draw:frame draw:style-name="media" draw:name="1_pembukuan_saldo_awal_tahun.jpg Legend" text:anchor-type="as-char" draw:z-index="0" svg:width="44.053125cm" style:rel-width="100%"><draw:text-box><text:p text:style-name="legendcenter"><draw:frame draw:style-name="media" draw:name="1_pembukuan_saldo_awal_tahun.jpg" text:anchor-type="as-char" draw:z-index="0" svg:width="44.053125cm" style:rel-width="100%" svg:height="7.5141666666667cm" style:rel-height="scale"><draw:image xlink:href="/var/www/html/simralwiki/data/media/kasda/1_pembukuan_saldo_awal_tahun.jpg" xlink:type="simple" xlink:show="embed" xlink:actuate="onLoad"/></draw:frame>1_pembukuan_saldo_awal_tahun.jpg</text:p></draw:text-box></draw:frame></text:p>
        </text:list-item>
        <text:list-item>
          <text:p text:style-name="List_20_1_Content_Last"> Klil tombol <draw:frame draw:style-name="media" draw:name="1" text:anchor-type="as-char" draw:z-index="1" svg:width="0.66145833333333cm" svg:height="0.555625cm"><draw:image xlink:href="Pictures/0a150d64611ce1c35f5b2733b98b3659.png" xlink:type="simple" xlink:show="embed" xlink:actuate="onLoad"/></draw:frame>untuk menambahkan</text:p>
        </text:list-item>
      </text:list>
      <text:h text:style-name="Heading_20_3" text:outline-level="3"><text:bookmark-start text:name="__RefHeading___tampilan_dokumen_6"/><text:bookmark-start text:name="tampilan_dokumen"/>Tampilan Dokumen<text:bookmark-end text:name="__RefHeading___tampilan_dokumen_6"/><text:bookmark-end text:name="tampilan_dokum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kasda:pembukuan_kasda:saldo_awal_kasda</dc:title>
  </office:meta>
</office:document-meta>
</file>