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55485308b517072e015db0921b81cd8.jpg"/>
  <manifest:file-entry manifest:media-type="image/jpeg" manifest:full-path="Pictures/3bc3c0f4363242ff2ac8f39b357fadbe.jpg"/>
  <manifest:file-entry manifest:media-type="image/png" manifest:full-path="Pictures/0a150d64611ce1c35f5b2733b98b3659.png"/>
  <manifest:file-entry manifest:media-type="image/jpeg" manifest:full-path="Pictures/ca55a17fea3195d2e1ba5b037cf2658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asda:pembukuan_kasda:pergeseran_simpanan_rek_kasda"/><text:bookmark-start text:name="__RefHeading___prosedur_operasional_pembukuan_pergeseran_simpanan_di_rekening_kas_daerah_1"/><text:bookmark-start text:name="prosedur_operasional_pembukuan_pergeseran_simpanan_di_rekening_kas_daerah"/>Prosedur Operasional Pembukuan Pergeseran Simpanan di Rekening Kas Daerah<text:bookmark-end text:name="__RefHeading___prosedur_operasional_pembukuan_pergeseran_simpanan_di_rekening_kas_daerah_1"/><text:bookmark-end text:name="prosedur_operasional_pembukuan_pergeseran_simpanan_di_rekening_kas_daerah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SIMRAL dalam proses pembukuan pergeseran simpanan di rekening Kas Daerah:</text:p>
      <text:list text:style-name="List_20_1" text:continue-numbering="false">
        <text:list-item>
          <text:p text:style-name="List_20_1_Content_First"> Masuk ke aplikasi;</text:p>
        </text:list-item>
        <text:list-item>
          <text:p text:style-name="List_20_1_Content"> Pilih <text:span text:style-name="Strong_20_Emphasis">Modul Kas Daerah &gt; Menu Pembukuan &gt; Buku Kas Umum</text:span>, maka akan tampil List Buku Kas Umum Transaksi Kas Daerah. Tampilan aplikasi sebagai berikut:<draw:frame draw:style-name="media" draw:name="list_kasda_bku_pergeseran.jpg Legend" text:anchor-type="as-char" draw:z-index="0" svg:width="50.614791666667cm" style:rel-width="100%"><draw:text-box><text:p text:style-name="legendcenter"><draw:frame draw:style-name="media" draw:name="list_kasda_bku_pergeseran.jpg" text:anchor-type="as-char" draw:z-index="0" svg:width="50.614791666667cm" style:rel-width="100%" svg:height="18.309166666667cm" style:rel-height="scale"><draw:image xlink:href="Pictures/b55485308b517072e015db0921b81cd8.jpg" xlink:type="simple" xlink:show="embed" xlink:actuate="onLoad"/></draw:frame>list_kasda_bku_pergeseran.jpg</text:p></draw:text-box></draw:frame></text:p>
        </text:list-item>
        <text:list-item>
          <text:p text:style-name="List_20_1_Content"> Pilih Jenis Transaksi <text:span text:style-name="Strong_20_Emphasis">Pergeseran Simpanan</text:span>: <draw:frame draw:style-name="media" draw:name="jenis_transaksi_bku_pergeseran.jpg Legend" text:anchor-type="as-char" draw:z-index="0" svg:width="7.9375cm"><draw:text-box><text:p text:style-name="legendcenter"><draw:frame draw:style-name="media" draw:name="jenis_transaksi_bku_pergeseran.jpg" text:anchor-type="as-char" draw:z-index="1" svg:width="7.9375cm" svg:height="6.0854166666667cm"><draw:image xlink:href="Pictures/3bc3c0f4363242ff2ac8f39b357fadbe.jpg" xlink:type="simple" xlink:show="embed" xlink:actuate="onLoad"/></draw:frame>jenis_transaksi_bku_pergeseran.jpg</text:p></draw:text-box></draw:frame></text:p>
        </text:list-item>
        <text:list-item>
          <text:p text:style-name="List_20_1_Content"> Klik tombol <draw:frame draw:style-name="media" draw:name="2" text:anchor-type="as-char" draw:z-index="2" svg:width="0.66145833333333cm" svg:height="0.555625cm"><draw:image xlink:href="Pictures/0a150d64611ce1c35f5b2733b98b3659.png" xlink:type="simple" xlink:show="embed" xlink:actuate="onLoad"/></draw:frame>untuk menambahkan transaksi pergeseran simpanan di rekening kas daerah pada Buku Kas Umum Transaksi Kas Daerah, maka akan ditampilkan Halaman Input Buku Kas Umum Transaksi Kas Daerah sebagai berikut:​​​​​​​<draw:frame draw:style-name="media" draw:name="3" text:anchor-type="as-char" draw:z-index="3" svg:width="43.444583333333cm" style:rel-width="100%" svg:height="17.806458333333cm" style:rel-height="scale"><draw:image xlink:href="Pictures/ca55a17fea3195d2e1ba5b037cf26582.jpg" xlink:type="simple" xlink:show="embed" xlink:actuate="onLoad"/></draw:frame></text:p>
        </text:list-item>
        <text:list-item/>
      </text:list>
      <text:h text:style-name="Heading_20_3" text:outline-level="3"><text:bookmark-start text:name="__RefHeading___tampilan_dokumen_6"/><text:bookmark-start text:name="tampilan_dokumen"/>Tampilan Dokumen<text:bookmark-end text:name="__RefHeading___tampilan_dokumen_6"/><text:bookmark-end text:name="tampilan_dokum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kasda:pembukuan_kasda:pergeseran_simpanan_rek_kasda</dc:title>
  </office:meta>
</office:document-meta>
</file>