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919ec0e06241b1fb1d4fffae5b1bb8b.jpg"/>
  <manifest:file-entry manifest:media-type="image/jpeg" manifest:full-path="Pictures/d8174f12281e825066316be4a0ddcb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mbukuan_kasda:penutupan_silpa_awal_tahun"/><text:bookmark-start text:name="__RefHeading___prosedur_operasional_pembukuan_penutupan_silpa_awal_tahun_1"/><text:bookmark-start text:name="prosedur_operasional_pembukuan_penutupan_silpa_awal_tahun"/>Prosedur Operasional Pembukuan Penutupan Silpa Awal Tahun<text:bookmark-end text:name="__RefHeading___prosedur_operasional_pembukuan_penutupan_silpa_awal_tahun_1"/><text:bookmark-end text:name="prosedur_operasional_pembukuan_penutupan_silpa_awal_tahu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Pembukuan Silpa awal tahun adalah melakukan penyusunan sisa lebih perhitungan anggaran tahun berkena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Pejabat Pengelola Keuangan Daerah (PPKD)</text:p>
          </table:table-cell>
          <table:table-cell office:value-type="string" table:style-name="tablecell">
            <text:p text:style-name="tablealignleft">Melakukan input transaksi silpa awal tahu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mbukuan Silpa Awal Tahun adalah sebagai berikut:</text:p>
      <text:list text:style-name="List_20_1" text:continue-numbering="false"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pembukuan penutupan silpa awal tahun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"> Pilih <text:span text:style-name="Strong_20_Emphasis">Modul Kas Daerah &gt; Menu Pembukuan &gt; Buku Kas Umum</text:span>, maka akan tampil List Buku Kas Umum Transaksi Kas Daerah. Tampilan aplikasi sebagai berikut:<draw:frame draw:style-name="media" draw:name="list_kasda_bku_penutupan_silpa.jpg Legend" text:anchor-type="as-char" draw:z-index="0" svg:width="50.614791666667cm" style:rel-width="100%"><draw:text-box><text:p text:style-name="legendcenter"><draw:frame draw:style-name="media" draw:name="list_kasda_bku_penutupan_silpa.jpg" text:anchor-type="as-char" draw:z-index="0" svg:width="50.614791666667cm" style:rel-width="100%" svg:height="18.25625cm" style:rel-height="scale"><draw:image xlink:href="Pictures/d919ec0e06241b1fb1d4fffae5b1bb8b.jpg" xlink:type="simple" xlink:show="embed" xlink:actuate="onLoad"/></draw:frame>list_kasda_bku_penutupan_silpa.jpg</text:p></draw:text-box></draw:frame></text:p>
        </text:list-item>
        <text:list-item>
          <text:p text:style-name="List_20_1_Content_Last"> Pilih Jenis Transaksi <text:span text:style-name="Strong_20_Emphasis">Penutupan Silpa Awal Tahun: <draw:frame draw:style-name="media" draw:name="jenis_transaksi_bku_penutupan_silpa.jpg Legend" text:anchor-type="as-char" draw:z-index="0" svg:width="7.9375cm"><draw:text-box><text:p text:style-name="legendcenter"><draw:frame draw:style-name="media" draw:name="jenis_transaksi_bku_penutupan_silpa.jpg" text:anchor-type="as-char" draw:z-index="1" svg:width="7.9375cm" svg:height="6.1383333333333cm"><draw:image xlink:href="Pictures/d8174f12281e825066316be4a0ddcbc2.jpg" xlink:type="simple" xlink:show="embed" xlink:actuate="onLoad"/></draw:frame>jenis_transaksi_bku_penutupan_silpa.jpg</text:p></draw:text-box></draw:frame></text:span></text:p>
        </text:list-item>
      </text:list>
      <text:h text:style-name="Heading_20_3" text:outline-level="3"><text:bookmark-start text:name="__RefHeading___tampilan_dokumen_6"/><text:bookmark-start text:name="tampilan_dokumen"/>Tampilan Dokumen<text:bookmark-end text:name="__RefHeading___tampilan_dokumen_6"/><text:bookmark-end text:name="tampilan_doku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mbukuan_kasda:penutupan_silpa_awal_tahun</dc:title>
  </office:meta>
</office:document-meta>
</file>