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3973c82cfc7f70e38b3d9bf2c2a623.jpg"/>
  <manifest:file-entry manifest:media-type="image/png" manifest:full-path="Pictures/ea071ad2b76ea6bf8ccf739aeb8db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erimaan_silpa_periode_lalu"/><text:bookmark-start text:name="__RefHeading___prosedur_operasional_pembukuan_penerimaan_silpa_periode_lalu_1"/><text:bookmark-start text:name="prosedur_operasional_pembukuan_penerimaan_silpa_periode_lalu"/>Prosedur Operasional Pembukuan Penerimaan Silpa Periode Lalu<text:bookmark-end text:name="__RefHeading___prosedur_operasional_pembukuan_penerimaan_silpa_periode_lalu_1"/><text:bookmark-end text:name="prosedur_operasional_pembukuan_penerimaan_silpa_periode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mbukuan Sisa Lebih Perhitungan Anggaran ( silpa ) adalah pencatatan  selisih lebih realisasi penerimaan dan pengeluaran selama satu periode angga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 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asyarat_kondisional_5"/><text:bookmark-start text:name="prasyarat_kondisional1"/>Prasyarat Kondisional<text:bookmark-end text:name="__RefHeading___prasyarat_kondisional_5"/><text:bookmark-end text:name="prasyarat_kondisional1"/></text:h>
      <text:h text:style-name="Heading_20_3" text:outline-level="3"><text:bookmark-start text:name="__RefHeading___proses_operasional_6"/><text:bookmark-start text:name="proses_operasional"/>Proses Operasional<text:bookmark-end text:name="__RefHeading___proses_operasional_6"/><text:bookmark-end text:name="proses_operasional"/></text:h>
      <text:list text:style-name="List_20_1" text:continue-numbering="false">
        <text:list-item>
          <text:p text:style-name="List_20_1_Content_First"> Masuk aplikasi sebagai Admin SKPD</text:p>
        </text:list-item>
        <text:list-item>
          <text:p text:style-name="List_20_1_Content_Last"> Pilih <text:span text:style-name="Strong_20_Emphasis">Modul Kasda &gt; Pembukuan &gt; Buku Kas Umum </text:span>  Pilih tanggal periode, satuan kerja, sub unit bila ada * Pilih jenis transaksi Penerimaan Silpa Periode Lalu.</text:p>
        </text:list-item>
      </text:list>
      <text:p text:style-name="Text_20_body"><draw:frame draw:style-name="media" draw:name="list_pembayaran_pot_silpa_periode_lalu.jpg Legend" text:anchor-type="as-char" draw:z-index="0" svg:width="29.104166666667cm" style:rel-width="100%"><draw:text-box><text:p text:style-name="legendcenter"><draw:frame draw:style-name="media" draw:name="list_pembayaran_pot_silpa_periode_lalu.jpg" text:anchor-type="as-char" draw:z-index="0" svg:width="29.104166666667cm" style:rel-width="100%" svg:height="11.721041666667cm" style:rel-height="scale"><draw:image xlink:href="Pictures/653973c82cfc7f70e38b3d9bf2c2a623.jpg" xlink:type="simple" xlink:show="embed" xlink:actuate="onLoad"/></draw:frame>list_pembayaran_pot_silpa_periode_lalu.jpg</text:p></draw:text-box></draw:frame></text:p>
      <text:p text:style-name="Text_20_body">Untuk mencatatkan transaksi Penerimaan Silpa Periode Lalu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1" text:anchor-type="as-char" draw:z-index="1" svg:width="1.0847916666667cm" svg:height="0.97895833333333cm"><draw:image xlink:href="Pictures/ea071ad2b76ea6bf8ccf739aeb8db38d.png" xlink:type="simple" xlink:show="embed" xlink:actuate="onLoad"/></draw:frame></draw:a> dan pada tabel Transaksi Penerimaan Silpa Periode Lalu isikan data - data :</text:p>
      <text:list text:style-name="List_20_1" text:continue-numbering="false">
        <text:list-item>
          <text:p text:style-name="List_20_1_Content_First"> Nomor BKU, Nomor Bukti transaksi dan Uraian transaksi</text:p>
        </text:list-item>
        <text:list-item>
          <text:p text:style-name="List_20_1_Content"> Pilih pihak penyetor</text:p>
        </text:list-item>
        <text:list-item>
          <text:p text:style-name="List_20_1_Content"> Pilih Kelompok Kas ( Non Gaji, Gaji, DAK )</text:p>
        </text:list-item>
        <text:list-item>
          <text:p text:style-name="List_20_1_Content"> Pilih Rekening Bank yang dituju</text:p>
        </text:list-item>
        <text:list-item>
          <text:p text:style-name="List_20_1_Content"> Pada Tabel Rincian Transaksi, pilih Rekening Kelompok, Rekening Jenis dan Rekening Obyek</text:p>
        </text:list-item>
        <text:list-item>
          <text:p text:style-name="List_20_1_Content"> Isikan jumlah yang disetorkan sesuaikan dengan kode rekening yang tadi telah dipilih</text:p>
        </text:list-item>
        <text:list-item>
          <text:p text:style-name="List_20_1_Content_Last"> seperti tampak pada gambar berikut :</text:p>
        </text:list-item>
      </text:list>
      <text:h text:style-name="Heading_20_3" text:outline-level="3"><text:bookmark-start text:name="__RefHeading___tampilan_dokumen_7"/><text:bookmark-start text:name="tampilan_dokumen"/>Tampilan Dokumen<text:bookmark-end text:name="__RefHeading___tampilan_dokumen_7"/><text:bookmark-end text:name="tampilan_dokumen"/></text:h>
      <text:h text:style-name="Heading_20_3" text:outline-level="3"><text:bookmark-start text:name="__RefHeading___tampilan_dokumen_8"/><text:bookmark-start text:name="tampilan_dokumen1"/>Tampilan Dokumen<text:bookmark-end text:name="__RefHeading___tampilan_dokumen_8"/><text:bookmark-end text:name="tampilan_dokume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erimaan_silpa_periode_lalu</dc:title>
  </office:meta>
</office:document-meta>
</file>