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8c75c6fe5c28ef943b0de7ddd6fa79.png"/>
  <manifest:file-entry manifest:media-type="image/png" manifest:full-path="Pictures/ea071ad2b76ea6bf8ccf739aeb8db38d.png"/>
  <manifest:file-entry manifest:media-type="image/png" manifest:full-path="Pictures/15c111553b31c4f726ab2335c5865b91.png"/>
  <manifest:file-entry manifest:media-type="image/png" manifest:full-path="Pictures/297caa3b2acc6552b0180cb019935f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nerimaan_setoran_sisa_belanja_tahun_berjalan"/><text:bookmark-start text:name="__RefHeading___prosedur_operasional_pembukuan_penerimaan_setoran_pengembalian_sisa_belanja_tahun_berjalan_1"/><text:bookmark-start text:name="prosedur_operasional_pembukuan_penerimaan_setoran_pengembalian_sisa_belanja_tahun_berjalan"/>Prosedur Operasional Pembukuan Penerimaan Setoran Pengembalian Sisa Belanja Tahun Berjalan<text:bookmark-end text:name="__RefHeading___prosedur_operasional_pembukuan_penerimaan_setoran_pengembalian_sisa_belanja_tahun_berjalan_1"/><text:bookmark-end text:name="prosedur_operasional_pembukuan_penerimaan_setoran_pengembalian_sisa_belanja_tahun_berjal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erimaan setoran sisa belanja tahun berjalan adalah pencatatan penerimaan setoran sisa belanja dari tiap - tiap SKPD pada tahun anggaran berjal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Umum Daerah</text:p>
          </table:table-cell>
          <table:table-cell office:value-type="string" table:style-name="tablecell">
            <text:p text:style-name="tablealignleft">Melakukan pencatatan transaksi setoran sisa belanja tahun berjal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Sudah input transaksi Penyetoran Sisa Belanja pada modul Belanja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ebagai Admin SKPD</text:p>
        </text:list-item>
        <text:list-item>
          <text:p text:style-name="List_20_1_Content"> Pilih <text:span text:style-name="Strong_20_Emphasis">Modul Belanja &gt; Pembukuan &gt; Buku Kas Umum </text:span>  Pilih tanggal periode, jenis transaksi,satuan kerja, sub unit, pilih no rekening tampak gambar berikut :</text:p>
        </text:list-item>
        <text:list-item>
          <text:p text:style-name="List_20_1_Content"> <draw:frame draw:style-name="media" draw:name="0" text:anchor-type="as-char" draw:z-index="0" svg:width="35.903958333333cm" style:rel-width="100%" svg:height="14.499166666667cm" style:rel-height="scale"><draw:image xlink:href="Pictures/598c75c6fe5c28ef943b0de7ddd6fa79.png" xlink:type="simple" xlink:show="embed" xlink:actuate="onLoad"/></draw:frame></text:p>
        </text:list-item>
        <text:list-item>
          <text:p text:style-name="List_20_1_Content"> Untuk mencatatkan transaksi Penerimaan Setoran Sisa Belanja yang telah dilakukan, tekan tombol <draw:a xlink:type="simple" xlink:href="http://202.46.1.34/simralwiki/lib/exe/detail.php?id=belanja:pembukuan_belanja:bku_pembayaran_uang_panjar&amp;media=belanja:pembukuan_belanja:af6aca2075347f191873809de0b67702.png"><draw:frame draw:style-name="media" draw:name="1" text:anchor-type="as-char" draw:z-index="1" svg:width="0.714375cm" svg:height="0.66145833333333cm"><draw:image xlink:href="Pictures/ea071ad2b76ea6bf8ccf739aeb8db38d.png" xlink:type="simple" xlink:show="embed" xlink:actuate="onLoad"/></draw:frame></draw:a> dan isikan data - data seperti tampak pada gambar berikut :</text:p>
        </text:list-item>
        <text:list-item>
          <text:p text:style-name="List_20_1_Content_Last"> <draw:frame draw:style-name="media" draw:name="2" text:anchor-type="as-char" draw:z-index="2" svg:width="35.824583333333cm" style:rel-width="100%" svg:height="12.329583333333cm" style:rel-height="scale"><draw:image xlink:href="Pictures/15c111553b31c4f726ab2335c5865b91.png" xlink:type="simple" xlink:show="embed" xlink:actuate="onLoad"/></draw:frame></text:p>
        </text:list-item>
      </text:list>
      <text:list text:style-name="List_20_1" text:continue-numbering="false">
        <text:list-item>
          <text:p text:style-name="List_20_1_Content_First"> Isikan Tanggal Periode</text:p>
        </text:list-item>
        <text:list-item>
          <text:p text:style-name="List_20_1_Content"> Isikan Jenis Transaksi</text:p>
        </text:list-item>
        <text:list-item>
          <text:p text:style-name="List_20_1_Content"> Isikan Satuan Kerja dan Sub Unit</text:p>
        </text:list-item>
        <text:list-item>
          <text:p text:style-name="List_20_1_Content"> Pilih no Rekening</text:p>
        </text:list-item>
        <text:list-item>
          <text:p text:style-name="List_20_1_Content"> Isikan Satker penerima setoran sisa belanja</text:p>
        </text:list-item>
        <text:list-item>
          <text:p text:style-name="List_20_1_Content"> Isikan no Surat Tanda Setoran</text:p>
        </text:list-item>
        <text:list-item>
          <text:p text:style-name="List_20_1_Content"> Isikan no BKU, Uraian</text:p>
        </text:list-item>
        <text:list-item>
          <text:p text:style-name="List_20_1_Content"> Isikan Jumlah Penyetoran Sisa Belanja</text:p>
        </text:list-item>
        <text:list-item>
          <text:p text:style-name="List_20_1_Content"> Isikan Rekening Bank tujuan</text:p>
        </text:list-item>
        <text:list-item>
          <text:p text:style-name="List_20_1_Content_Last"> Pastikan data terisi dengan benar, tekan tombol <draw:frame draw:style-name="media" draw:name="3" text:anchor-type="as-char" draw:z-index="3" svg:width="0.74083333333333cm" svg:height="0.68791666666667cm"><draw:image xlink:href="Pictures/297caa3b2acc6552b0180cb019935ff2.png" xlink:type="simple" xlink:show="embed" xlink:actuate="onLoad"/></draw:frame>untuk menyimpan data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nerimaan_setoran_sisa_belanja_tahun_berjalan</dc:title>
  </office:meta>
</office:document-meta>
</file>