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651e5515241ef5f477e3fe9d6d3afc.png"/>
  <manifest:file-entry manifest:media-type="image/png" manifest:full-path="Pictures/0a150d64611ce1c35f5b2733b98b3659.png"/>
  <manifest:file-entry manifest:media-type="image/png" manifest:full-path="Pictures/7c406d43caf9c1d7c9e90e8bd54e2804.png"/>
  <manifest:file-entry manifest:media-type="image/jpeg" manifest:full-path="Pictures/ea39a35df4ca96764d898d9484aa2c18.jpg"/>
  <manifest:file-entry manifest:media-type="image/png" manifest:full-path="Pictures/297caa3b2acc6552b0180cb019935f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sda:pembukuan_kasda:penerimaan_setoran_sisa_belanja_periode_lalu"/><text:bookmark-start text:name="__RefHeading___prosedur_operasional_pembukuan_penerimaan_setoran_pengembalian_sisa_belanja_periode_lalu_1"/><text:bookmark-start text:name="prosedur_operasional_pembukuan_penerimaan_setoran_pengembalian_sisa_belanja_periode_lalu"/>Prosedur Operasional Pembukuan Penerimaan Setoran Pengembalian Sisa Belanja Periode Lalu<text:bookmark-end text:name="__RefHeading___prosedur_operasional_pembukuan_penerimaan_setoran_pengembalian_sisa_belanja_periode_lalu_1"/><text:bookmark-end text:name="prosedur_operasional_pembukuan_penerimaan_setoran_pengembalian_sisa_belanja_periode_lalu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embukuan Penerimaan Setoran Pengembalian Sisa Belanja Periode Lalu adalah pencatatan setoran sisa belanja periode sebelumnya yang dilakukan oleh Bendahara Penerimaan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Umum Daerah</text:p>
          </table:table-cell>
          <table:table-cell office:value-type="string" table:style-name="tablecell">
            <text:p text:style-name="tablealignleft">Melakukan pencatatan penerimaan setoran sisa belanja periode lalu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astListParagraph_List_20_1_Content_First"> Sudah input transaksi setoran sisa belanja tiap SKPD pada modul Belanja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>
          <text:p text:style-name="List_20_1_Content_First"> Masuk ke aplikasi sebagai Bendahara SKPD</text:p>
        </text:list-item>
        <text:list-item>
          <text:p text:style-name="List_20_1_Content"> Pilih <text:span text:style-name="Strong_20_Emphasis">Modul Kasda &gt; Pembukuan &gt; Buku Kas Umum </text:span>  Pilih tanggal periode, Jenis Transaksi Pilih Penerimaan Pengembalian Belanja Periode Lalu, Pilih Satuan Kerja dan Sub Unit bila ada tampak gambar berikut :</text:p>
        </text:list-item>
        <text:list-item>
          <text:p text:style-name="List_20_1_Content"> <draw:frame draw:style-name="media" draw:name="0" text:anchor-type="as-char" draw:z-index="0" svg:width="35.983333333333cm" style:rel-width="100%" svg:height="14.472708333333cm" style:rel-height="scale"><draw:image xlink:href="Pictures/54651e5515241ef5f477e3fe9d6d3afc.png" xlink:type="simple" xlink:show="embed" xlink:actuate="onLoad"/></draw:frame></text:p>
        </text:list-item>
        <text:list-item>
          <text:p text:style-name="List_20_1_Content"> Untuk mencatatkan Penerimaan Pengembalian Belanja Periode Lalu klik tanda <draw:frame draw:style-name="media" draw:name="1" text:anchor-type="as-char" draw:z-index="1" svg:width="0.89958333333333cm" svg:height="0.66145833333333cm"><draw:image xlink:href="Pictures/0a150d64611ce1c35f5b2733b98b3659.png" xlink:type="simple" xlink:show="embed" xlink:actuate="onLoad"/></draw:frame>di sudut kiri atas, tampak seperti gambar dibawah ini :</text:p>
        </text:list-item>
        <text:list-item>
          <text:p text:style-name="List_20_1_Content"> <draw:frame draw:style-name="media" draw:name="2" text:anchor-type="as-char" draw:z-index="2" svg:width="30.718125cm" style:rel-width="100%" svg:height="12.091458333333cm" style:rel-height="scale"><draw:image xlink:href="Pictures/7c406d43caf9c1d7c9e90e8bd54e2804.png" xlink:type="simple" xlink:show="embed" xlink:actuate="onLoad"/></draw:frame></text:p>
        </text:list-item>
        <text:list-item>
          <text:p text:style-name="List_20_1_Content"> <draw:frame draw:style-name="media" draw:name="input_penerimaan_setoran_pengembalian_sisa_belanja_periode_lalu2.jpg.jpg Legend" text:anchor-type="as-char" draw:z-index="0" svg:width="30.744583333333cm" style:rel-width="100%"><draw:text-box><text:p text:style-name="legendcenter"><draw:frame draw:style-name="media" draw:name="input_penerimaan_setoran_pengembalian_sisa_belanja_periode_lalu2.jpg.jpg" text:anchor-type="as-char" draw:z-index="3" svg:width="30.744583333333cm" style:rel-width="100%" svg:height="5.635625cm" style:rel-height="scale"><draw:image xlink:href="Pictures/ea39a35df4ca96764d898d9484aa2c18.jpg" xlink:type="simple" xlink:show="embed" xlink:actuate="onLoad"/></draw:frame>input_penerimaan_setoran_pengembalian_sisa_belanja_periode_lalu2.jpg.jpg</text:p></draw:text-box></draw:frame></text:p>
        </text:list-item>
        <text:list-item>
          <text:p text:style-name="List_20_1_Content"> Isikan no BKU, No bukti, Uraian, Pihak Penyetor</text:p>
        </text:list-item>
        <text:list-item>
          <text:p text:style-name="List_20_1_Content"> Pilih Kelompok Kas ; NON GAJI / GAJI / DAK</text:p>
        </text:list-item>
        <text:list-item>
          <text:p text:style-name="List_20_1_Content"> Pilih Rekening yang dituju dan isi keterangan</text:p>
        </text:list-item>
        <text:list-item>
          <text:p text:style-name="List_20_1_Content"> Isikan Tabel RINCIAN TRANSAKSI</text:p>
        </text:list-item>
        <text:list-item>
          <text:p text:style-name="List_20_1_Content"> Isikan jumlah pengembalian belanja sesuai dengan Kode Rekening masing - masing</text:p>
        </text:list-item>
        <text:list-item>
          <text:p text:style-name="List_20_1_Content_Last"> Pastikan data sudah terisi dengan benar, tekan tombol <draw:frame draw:style-name="media" draw:name="4" text:anchor-type="as-char" draw:z-index="4" svg:width="0.76729166666667cm" svg:height="0.74083333333333cm"><draw:image xlink:href="Pictures/297caa3b2acc6552b0180cb019935ff2.png" xlink:type="simple" xlink:show="embed" xlink:actuate="onLoad"/></draw:frame>untuk menyimpan data</text:p>
        </text:list-item>
      </text:list>
      <text:h text:style-name="Heading_20_3" text:outline-level="3"><text:bookmark-start text:name="__RefHeading___NoTitle_6"/><text:bookmark-start text:name="section"/><text:bookmark-end text:name="__RefHeading___NoTitle_6"/><text:bookmark-end text:name="section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kasda:pembukuan_kasda:penerimaan_setoran_sisa_belanja_periode_lalu</dc:title>
  </office:meta>
</office:document-meta>
</file>