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0438e2f452c322508614d2d74a0e21.jpg"/>
  <manifest:file-entry manifest:media-type="image/png" manifest:full-path="Pictures/ea071ad2b76ea6bf8ccf739aeb8db38d.png"/>
  <manifest:file-entry manifest:media-type="image/jpeg" manifest:full-path="Pictures/c91e2c78d04967ca8694ff987766fb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mbayaran_potongan_sp2d"/><text:bookmark-start text:name="__RefHeading___prosedur_operasional_pembukuan_pembayaran_potongan_sp2d_1"/><text:bookmark-start text:name="prosedur_operasional_pembukuan_pembayaran_potongan_sp2d"/>Prosedur Operasional Pembukuan Pembayaran Potongan SP2D<text:bookmark-end text:name="__RefHeading___prosedur_operasional_pembukuan_pembayaran_potongan_sp2d_1"/><text:bookmark-end text:name="prosedur_operasional_pembukuan_pembayaran_potongan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mbukuan Pembayaran Potongan SP2D adalah pembukuan potongan pajak yang dikenakan pada waktu proses pencairan dan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BUD</text:p>
          </table:table-cell>
          <table:table-cell office:value-type="string" table:style-name="tablecell">
            <text:p text:style-name="tablealignleft">Melakukan pencatatan potongan pajak dari SP2D 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dilakukan input transaksi pembayaran potongan SP2D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astListParagraph_List_20_1_Content_First"> Masuk ke aplikasi sebagai Admin SKPD</text:p>
        </text:list-item>
      </text:list>
      <text:list text:style-name="List_20_1" text:continue-numbering="false">
        <text:list-item>
          <text:p text:style-name="List_20_1_Content_First"> Pilih <text:span text:style-name="Strong_20_Emphasis">Modul Kasda &gt; Pembukuan &gt; Buku Kas Umum </text:span>  Pilih tanggal periode, satuan kerja, sub unit bila ada * Pilih jenis transaksi Pembayaran Potongan Fihak Ketiga ( PFK )</text:p>
        </text:list-item>
        <text:list-item>
          <text:p text:style-name="List_20_1_Content"> <draw:frame draw:style-name="media" draw:name="list_pembayaran_pot_pfk.jpg Legend" text:anchor-type="as-char" draw:z-index="0" svg:width="30.95625cm" style:rel-width="100%"><draw:text-box><text:p text:style-name="legendcenter"><draw:frame draw:style-name="media" draw:name="list_pembayaran_pot_pfk.jpg" text:anchor-type="as-char" draw:z-index="0" svg:width="30.95625cm" style:rel-width="100%" svg:height="8.5989583333333cm" style:rel-height="scale"><draw:image xlink:href="Pictures/1a0438e2f452c322508614d2d74a0e21.jpg" xlink:type="simple" xlink:show="embed" xlink:actuate="onLoad"/></draw:frame>list_pembayaran_pot_pfk.jpg</text:p></draw:text-box></draw:frame></text:p>
        </text:list-item>
        <text:list-item>
          <text:p text:style-name="List_20_1_Content"> Untuk mencatatkan transaksi Pembayaran Potongan Fihak Ketiga ( PFK )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1" text:anchor-type="as-char" draw:z-index="1" svg:width="1.0847916666667cm" svg:height="0.97895833333333cm"><draw:image xlink:href="Pictures/ea071ad2b76ea6bf8ccf739aeb8db38d.png" xlink:type="simple" xlink:show="embed" xlink:actuate="onLoad"/></draw:frame></draw:a> dan pada tabel Transaksi Pembayaran Potongan Fihak Ketiga ( PFK ) isikan data - data :</text:p>
        </text:list-item>
        <text:list-item>
          <text:p text:style-name="List_20_1_Content"> Isikan no Buku Kas Umum, no. Bukti pembayaran dan Uraian</text:p>
        </text:list-item>
        <text:list-item>
          <text:p text:style-name="List_20_1_Content"> Pilih kelompok Kas ( Non Gaji, Gaji atau DAK )</text:p>
        </text:list-item>
        <text:list-item>
          <text:p text:style-name="List_20_1_Content_Last"> Pilih Rekening Bank yang tuju</text:p>
        </text:list-item>
      </text:list>
      <text:p text:style-name="Text_20_body"> <draw:frame draw:style-name="media" draw:name="2" text:anchor-type="as-char" draw:z-index="2" svg:width="30.95625cm" style:rel-width="100%" svg:height="13.0175cm" style:rel-height="scale"><draw:image xlink:href="Pictures/c91e2c78d04967ca8694ff987766fb9d.jpg" xlink:type="simple" xlink:show="embed" xlink:actuate="onLoad"/></draw:frame></text:p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mbayaran_potongan_sp2d</dc:title>
  </office:meta>
</office:document-meta>
</file>