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88fe25137df7aa752cd691a3bfdf96.jpg"/>
  <manifest:file-entry manifest:media-type="image/jpeg" manifest:full-path="Pictures/f52122cea767b19d825da5a991dee43d.jpg"/>
  <manifest:file-entry manifest:media-type="image/jpeg" manifest:full-path="Pictures/e6d6048444972c58a1cc328e5e6ca29a.jpg"/>
  <manifest:file-entry manifest:media-type="image/jpeg" manifest:full-path="Pictures/a93971fd482cfb5c1c6e849b9f70b6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monitoring_kasda:rekon_skpd_ppkd"/><text:bookmark-start text:name="__RefHeading___laporan_rekonsiliasi_skpd_dan_ppkd_1"/><text:bookmark-start text:name="laporan_rekonsiliasi_skpd_dan_ppkd"/>Laporan Rekonsiliasi SKPD dan PPKD<text:bookmark-end text:name="__RefHeading___laporan_rekonsiliasi_skpd_dan_ppkd_1"/><text:bookmark-end text:name="laporan_rekonsiliasi_skpd_d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onsiliasi satuan kerja (SKPD) dan PPKD berdasar tahun angga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Umum Daerah (BUD)</text:p>
          </table:table-cell>
          <table:table-cell office:value-type="string" table:style-name="tablecell">
            <text:p text:style-name="tablealignleft">Melakukan rekonsiliasi antara SKPD dengan PPK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onsiliasi SKPD dan PPK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Kas Daerah &gt; Menu Laporan &gt; Sub Menu Lap. Monitoring &gt; Lap. Rekon Satker</text:span>, maka akan tampil sebagai berikut:<draw:frame draw:style-name="media" draw:name="list_lap_rekon_satker.jpg Legend" text:anchor-type="as-char" draw:z-index="0" svg:width="50.614791666667cm" style:rel-width="100%"><draw:text-box><text:p text:style-name="legendcenter"><draw:frame draw:style-name="media" draw:name="list_lap_rekon_satker.jpg" text:anchor-type="as-char" draw:z-index="0" svg:width="50.614791666667cm" style:rel-width="100%" svg:height="22.039791666667cm" style:rel-height="scale"><draw:image xlink:href="Pictures/bd88fe25137df7aa752cd691a3bfdf96.jpg" xlink:type="simple" xlink:show="embed" xlink:actuate="onLoad"/></draw:frame>list_lap_rekon_satker.jpg</text:p></draw:text-box></draw:frame></text:p>
        </text:list-item>
        <text:list-item>
          <text:p text:style-name="List_20_1_Content"> Untuk menampilkan Laporan Rekonsiliasi SKPD dan PPKD, pilih <text:span text:style-name="Strong_20_Emphasis">Jenis Laporan</text:span>  yang akan ditampilkan sesuai kebutuhan pengguna aplikasi:<draw:frame draw:style-name="media" draw:name="jenis_transaksi_rekon.jpg Legend" text:anchor-type="as-char" draw:z-index="0" svg:width="13.864166666667cm"><draw:text-box><text:p text:style-name="legendcenter"><draw:frame draw:style-name="media" draw:name="jenis_transaksi_rekon.jpg" text:anchor-type="as-char" draw:z-index="1" svg:width="13.864166666667cm" svg:height="4.5508333333333cm"><draw:image xlink:href="Pictures/f52122cea767b19d825da5a991dee43d.jpg" xlink:type="simple" xlink:show="embed" xlink:actuate="onLoad"/></draw:frame>jenis_transaksi_rekon.jpg</text:p></draw:text-box></draw:frame>​​​​​​​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2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Rekonsiliasi SKPD dan PPKD sebagai berikut:​​​​​​​<draw:frame draw:style-name="media" draw:name="lap_rekon_skpd_ppkd.jpg Legend" text:anchor-type="as-char" draw:z-index="0" svg:width="32.967083333333cm" style:rel-width="100%"><draw:text-box><text:p text:style-name="legendcenter"><draw:frame draw:style-name="media" draw:name="lap_rekon_skpd_ppkd.jpg" text:anchor-type="as-char" draw:z-index="3" svg:width="32.967083333333cm" style:rel-width="100%" svg:height="22.145625cm" style:rel-height="scale"><draw:image xlink:href="Pictures/a93971fd482cfb5c1c6e849b9f70b64c.jpg" xlink:type="simple" xlink:show="embed" xlink:actuate="onLoad"/></draw:frame>lap_rekon_skpd_ppkd.jpg</text:p></draw:text-box></draw:frame></text:p>
        </text:list-item>
        <text:list-item>
          <text:p text:style-name="List_20_1_Content_Last"> Jenis laporan di atas merupakan Laporan Rekapitulasi Penerimaan dan Pengeluaran SKPD dan PPKD pemerintah daerah tertentu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monitoring_kasda:rekon_skpd_ppkd</dc:title>
  </office:meta>
</office:document-meta>
</file>