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318cbf4ca32ee3a37072fa074c2bd6e.jpg"/>
  <manifest:file-entry manifest:media-type="image/jpeg" manifest:full-path="Pictures/9e1edd2c2325f7e96187a4691a580c58.jpg"/>
  <manifest:file-entry manifest:media-type="image/jpeg" manifest:full-path="Pictures/e6d6048444972c58a1cc328e5e6ca29a.jpg"/>
  <manifest:file-entry manifest:media-type="image/jpeg" manifest:full-path="Pictures/905ed528b4fc50c916896ee383067f2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asda:monitoring_kasda:monitoring_pengawasan_kasda"/><text:bookmark-start text:name="__RefHeading___laporan_monitoring_pengawasan_kas_daerah_1"/><text:bookmark-start text:name="laporan_monitoring_pengawasan_kas_daerah"/>Laporan Monitoring Pengawasan Kas Daerah<text:bookmark-end text:name="__RefHeading___laporan_monitoring_pengawasan_kas_daerah_1"/><text:bookmark-end text:name="laporan_monitoring_pengawasan_kas_daerah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monitoring pengawasan kas daerah satuan kerja (SKPD) tertentu berdasar tahun anggaran dan jenis lapor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endahara Umum Daerah (BUD)</text:p>
          </table:table-cell>
          <table:table-cell office:value-type="string" table:style-name="tablecell">
            <text:p text:style-name="tablealignleft">Memonitoring Kas Daerah Satuan Kerja (SKPD)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monitoring pengawasan Kas Daerah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Kas Daerah &gt; Menu Laporan &gt; Sub Menu Lap. Monitoring &gt; Lap. Pengawasan</text:span>, maka akan tampil sebagai berikut:<draw:frame draw:style-name="media" draw:name="0" text:anchor-type="as-char" draw:z-index="0" svg:width="50.64125cm" style:rel-width="100%" svg:height="22.092708333333cm" style:rel-height="scale"><draw:image xlink:href="Pictures/b318cbf4ca32ee3a37072fa074c2bd6e.jpg" xlink:type="simple" xlink:show="embed" xlink:actuate="onLoad"/></draw:frame></text:p>
        </text:list-item>
        <text:list-item>
          <text:p text:style-name="List_20_1_Content"> Untuk menampilkan Laporan Monitoring Pengawasan Kas Daerah, pilih Jenis Laporan yang akan ditampilkan sesuai kebutuhan pengguna aplikasi:</text:p>
        </text:list-item>
        <text:list-item>
          <text:p text:style-name="List_20_1_Content"> <draw:frame draw:style-name="media" draw:name="1" text:anchor-type="as-char" draw:z-index="1" svg:width="15.927916666667cm" svg:height="10.212916666667cm"><draw:image xlink:href="Pictures/9e1edd2c2325f7e96187a4691a580c58.jpg" xlink:type="simple" xlink:show="embed" xlink:actuate="onLoad"/></draw:frame></text:p>
        </text:list-item>
        <text:list-item>
          <text:p text:style-name="List_20_1_Content_Las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2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Laporan Monitoring Pengawasan Kas Daerah sebagai berikut:​​​​​​​<draw:frame draw:style-name="media" draw:name="3" text:anchor-type="as-char" draw:z-index="3" svg:width="26.643541666667cm" style:rel-width="100%" svg:height="14.9225cm" style:rel-height="scale"><draw:image xlink:href="Pictures/905ed528b4fc50c916896ee383067f20.jpg" xlink:type="simple" xlink:show="embed" xlink:actuate="onLoad"/></draw:frame></text:p>
        </text:list-item>
      </text:list>
      <text:h text:style-name="Heading_20_3" text:outline-level="3"><text:bookmark-start text:name="__RefHeading___NoTitle_6"/><text:bookmark-start text:name="section"/><text:bookmark-end text:name="__RefHeading___NoTitle_6"/><text:bookmark-end text:name="section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kasda:monitoring_kasda:monitoring_pengawasan_kasda</dc:title>
  </office:meta>
</office:document-meta>
</file>