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522bcddc99887787c2f678bfbe319e2.png"/>
  <manifest:file-entry manifest:media-type="image/png" manifest:full-path="Pictures/373474f3d5b79f93c079e52fa82cf8ad.png"/>
  <manifest:file-entry manifest:media-type="image/png" manifest:full-path="Pictures/2ab5d6aa2e5315e8ac616a409f0e328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stalasi:home"/><text:bookmark-start text:name="__RefHeading___instalasi_aplikasi_simral_1"/><text:bookmark-start text:name="instalasi_aplikasi_simral"/>Instalasi Aplikasi SIMRAL<text:bookmark-end text:name="__RefHeading___instalasi_aplikasi_simral_1"/><text:bookmark-end text:name="instalasi_aplikasi_simral"/></text:h>
      <text:h text:style-name="Heading_20_2" text:outline-level="2"><text:bookmark-start text:name="__RefHeading___kebutuhan_teknis_aplikasi_2"/><text:bookmark-start text:name="kebutuhan_teknis_aplikasi"/>Kebutuhan teknis aplikasi<text:bookmark-end text:name="__RefHeading___kebutuhan_teknis_aplikasi_2"/><text:bookmark-end text:name="kebutuhan_teknis_aplikasi"/></text:h>
      <text:p text:style-name="Text_20_body">Untuk instalasi aplikasi SIMRAL diperlukan spesifikasi minimum sebagai berikut:</text:p>
      <text:list text:style-name="List_20_1" text:continue-numbering="false">
        <text:list-item>
          <text:p text:style-name="List_20_1_Content_First"> Webserver Apache minimal versi 2.2</text:p>
        </text:list-item>
        <text:list-item>
          <text:p text:style-name="List_20_1_Content"> PHP minimal versi 5.5</text:p>
        </text:list-item>
        <text:list-item>
          <text:p text:style-name="List_20_1_Content"> Database MySQL minimal versi 5.6 atau MariaDB</text:p>
        </text:list-item>
        <text:list-item>
          <text:p text:style-name="List_20_1_Content"> Java Runtime Environment (JRE) minimal versi 7</text:p>
        </text:list-item>
        <text:list-item>
          <text:p text:style-name="List_20_1_Content_Last"> Sistem Operasi Linux atau Microsoft Windows</text:p>
        </text:list-item>
      </text:list>
      <text:h text:style-name="Heading_20_2" text:outline-level="2"><text:bookmark-start text:name="__RefHeading___instalasi_secara_manual_3"/><text:bookmark-start text:name="instalasi_secara_manual"/>Instalasi secara manual<text:bookmark-end text:name="__RefHeading___instalasi_secara_manual_3"/><text:bookmark-end text:name="instalasi_secara_manual"/></text:h>
      <text:h text:style-name="Heading_20_3" text:outline-level="3"><text:bookmark-start text:name="__RefHeading___persiapan_instalasi_pada_sistem_operasi_linux_4"/><text:bookmark-start text:name="persiapan_instalasi_pada_sistem_operasi_linux"/>Persiapan instalasi pada sistem operasi Linux<text:bookmark-end text:name="__RefHeading___persiapan_instalasi_pada_sistem_operasi_linux_4"/><text:bookmark-end text:name="persiapan_instalasi_pada_sistem_operasi_linux"/></text:h>
      <text:p text:style-name="Text_20_body">Untuk penggunaan versi production disarankan menggunakan sistem operasi Linux distribusi Ubuntu 14.04 atau Debian 8.2.</text:p>
      <text:p text:style-name="Text_20_body">Berikut langkah-langkah instalasi yang harus dilakukan:</text:p>
      <text:h text:style-name="Heading_20_4" text:outline-level="4"><text:bookmark-start text:name="__RefHeading___instalasi_apache_5"/><text:bookmark-start text:name="instalasi_apache"/>Instalasi Apache<text:bookmark-end text:name="__RefHeading___instalasi_apache_5"/><text:bookmark-end text:name="instalasi_apache"/></text:h>
      <text:p text:style-name="Text_20_body">Lakukan perintah-perintah pada terminal berikut ini untuk melakukan instalasi apache:</text:p>
      <text:p text:style-name="Preformatted_20_Text">sudo apt-get update<text:line-break/>sudo apt-get install apache2</text:p>
      <text:p text:style-name="Text_20_body">Untuk mengecek apakah instalasi telah berhasil dan webserver apache telah berfungsi, buka alamat berikut pada browser:</text:p>
      <text:p text:style-name="Preformatted_20_Text">http://server_IP_address</text:p>
      <text:p text:style-name="Text_20_body">Maka akan muncul halaman default untuk Apache Ubuntu 14.04:</text:p>
      <text:p text:style-name="Text_20_body"><draw:frame draw:style-name="media" draw:name="0" text:anchor-type="as-char" draw:z-index="0" svg:width="18.25625cm" style:rel-width="100%" svg:height="15.610416666667cm" style:rel-height="scale"><draw:image xlink:href="Pictures/9522bcddc99887787c2f678bfbe319e2.png" xlink:type="simple" xlink:show="embed" xlink:actuate="onLoad"/></draw:frame></text:p>
      <text:h text:style-name="Heading_20_4" text:outline-level="4"><text:bookmark-start text:name="__RefHeading___instalasi_mysql_6"/><text:bookmark-start text:name="instalasi_mysql"/>Instalasi MySQL<text:bookmark-end text:name="__RefHeading___instalasi_mysql_6"/><text:bookmark-end text:name="instalasi_mysql"/></text:h>
      <text:p text:style-name="Text_20_body">Gunakan perintah berikut untuk melakukan instalasi aplikasi database MySQL:</text:p>
      <text:p text:style-name="Preformatted_20_Text">sudo apt-get install mysql-server php5-mysql</text:p>
      <text:h text:style-name="Heading_20_4" text:outline-level="4"><text:bookmark-start text:name="__RefHeading___instalasi_php_7"/><text:bookmark-start text:name="instalasi_php"/>Instalasi PHP<text:bookmark-end text:name="__RefHeading___instalasi_php_7"/><text:bookmark-end text:name="instalasi_php"/></text:h>
      <text:p text:style-name="Text_20_body">Perintah apt dibawah ini untuk instalasi PHP dan modul PHP untuk Apache:</text:p>
      <text:p text:style-name="Preformatted_20_Text">sudo apt-get install php5 libapache2-mod-php5 php5-mcrypt</text:p>
      <text:p text:style-name="Text_20_body">Untuk keperluan aplikasi SIMRAL, modul-modul PHP berikut harus diinstal:</text:p>
      <text:list text:style-name="List_20_1" text:continue-numbering="false">
        <text:list-item>
          <text:p text:style-name="List_20_1_Content_First"> xml</text:p>
        </text:list-item>
        <text:list-item>
          <text:p text:style-name="List_20_1_Content"> bcmath</text:p>
        </text:list-item>
        <text:list-item>
          <text:p text:style-name="List_20_1_Content"> dom</text:p>
        </text:list-item>
        <text:list-item>
          <text:p text:style-name="List_20_1_Content"> mbstring</text:p>
        </text:list-item>
        <text:list-item>
          <text:p text:style-name="List_20_1_Content"> fileinfo</text:p>
        </text:list-item>
        <text:list-item>
          <text:p text:style-name="List_20_1_Content"> gd</text:p>
        </text:list-item>
        <text:list-item>
          <text:p text:style-name="List_20_1_Content"> gettext</text:p>
        </text:list-item>
        <text:list-item>
          <text:p text:style-name="List_20_1_Content"> mcrypt</text:p>
        </text:list-item>
        <text:list-item>
          <text:p text:style-name="List_20_1_Content"> mysql</text:p>
        </text:list-item>
        <text:list-item>
          <text:p text:style-name="List_20_1_Content"> mysqli</text:p>
        </text:list-item>
        <text:list-item>
          <text:p text:style-name="List_20_1_Content"> pdo_mysql</text:p>
        </text:list-item>
        <text:list-item>
          <text:p text:style-name="List_20_1_Content"> SimpleXML</text:p>
        </text:list-item>
        <text:list-item>
          <text:p text:style-name="List_20_1_Content"> sockets</text:p>
        </text:list-item>
        <text:list-item>
          <text:p text:style-name="List_20_1_Content"> xmlreader</text:p>
        </text:list-item>
        <text:list-item>
          <text:p text:style-name="List_20_1_Content"> xmlwriter</text:p>
        </text:list-item>
        <text:list-item>
          <text:p text:style-name="List_20_1_Content_Last"> zip</text:p>
        </text:list-item>
      </text:list>
      <text:p text:style-name="Text_20_body">Untuk melihat daftar modul PHP yang bisa diinstal gunakan perintah berikut:</text:p>
      <text:p text:style-name="Preformatted_20_Text">apt-cache search php5-</text:p>
      <text:p text:style-name="Text_20_body">Selanjutnya lakukan instalasi masing-masing modul php dengan perintah:</text:p>
      <text:p text:style-name="Preformatted_20_Text">sudo apt-get install &lt;nama-modul-php&gt;</text:p>
      <text:p text:style-name="Text_20_body">Setelah melakukan instalasi semua modul PHP yang diperlukan, lakukan restart Apache dengan perintah berikut ini:</text:p>
      <text:p text:style-name="Preformatted_20_Text">sudo service apache2 restart</text:p>
      <text:h text:style-name="Heading_20_4" text:outline-level="4"><text:bookmark-start text:name="__RefHeading___instalasi_jre_java_runtime_environment_8"/><text:bookmark-start text:name="instalasi_jre_java_runtime_environment"/>Instalasi JRE (Java Runtime Environment)<text:bookmark-end text:name="__RefHeading___instalasi_jre_java_runtime_environment_8"/><text:bookmark-end text:name="instalasi_jre_java_runtime_environment"/></text:h>
      <text:p text:style-name="Text_20_body">Untuk keperluan report pada aplikasi SIMRAL diperlukan JRE untuk menjalankan Jasper Report Engine. Perintah berikut digunakan untuk melakukan instalasi JRE:</text:p>
      <text:p text:style-name="Preformatted_20_Text">sudo apt-get install default-jre</text:p>
      <text:h text:style-name="Heading_20_3" text:outline-level="3"><text:bookmark-start text:name="__RefHeading___instalasi_simral_9"/><text:bookmark-start text:name="instalasi_simral"/>Instalasi SIMRAL<text:bookmark-end text:name="__RefHeading___instalasi_simral_9"/><text:bookmark-end text:name="instalasi_simral"/></text:h>
      <text:h text:style-name="Heading_20_4" text:outline-level="4"><text:bookmark-start text:name="__RefHeading___copy_source_code_simral_10"/><text:bookmark-start text:name="copy_source_code_simral"/>Copy source code SIMRAL<text:bookmark-end text:name="__RefHeading___copy_source_code_simral_10"/><text:bookmark-end text:name="copy_source_code_simral"/></text:h>
      <text:p text:style-name="Text_20_body">Copy-kan semua file source code SIMRAL kedalam folder <text:span text:style-name="Source_20_Text">/var/www/html/simral</text:span></text:p>
      <text:h text:style-name="Heading_20_4" text:outline-level="4"><text:bookmark-start text:name="__RefHeading___restore_database_simral_11"/><text:bookmark-start text:name="restore_database_simral"/>Restore Database SIMRAL<text:bookmark-end text:name="__RefHeading___restore_database_simral_11"/><text:bookmark-end text:name="restore_database_simral"/></text:h>
      <text:p text:style-name="Text_20_body">Untuk setiap tahun anggaran, aplikasi SIMRAL memiliki 3 skema database:</text:p>
      <text:list text:style-name="List_20_1" text:continue-numbering="false">
        <text:list-item>
          <text:p text:style-name="List_20_1_Content_First"> <text:span text:style-name="Strong_20_Emphasis">lived_sikd_kabkota_xxxx</text:span>  : database framework aplikasi</text:p>
        </text:list-item>
        <text:list-item>
          <text:p text:style-name="List_20_1_Content"> <text:span text:style-name="Strong_20_Emphasis">sikd_kabkota_xxxx</text:span>  : database SIMRAL</text:p>
        </text:list-item>
        <text:list-item>
          <text:p text:style-name="List_20_1_Content_Last"> <text:span text:style-name="Strong_20_Emphasis">sikd_kabkota_xxxx_log</text:span>  : database log SIMRAL</text:p>
        </text:list-item>
      </text:list>
      <text:p text:style-name="Text_20_body">Setiap skema diatas tersedia dalam dalam bentuk mysql-dump dalam paket source code SIMRAL. Untuk restore setiap skema database bisa dilakukan melalui terminal mysql dengan perintah berikut, dengan terlebih dahulu masuk ke folder tempat file-file tersebut diatas:</text:p>
      <text:p text:style-name="Preformatted_20_Text">cd &lt;folder_tempat_file_mysql-dump&gt;<text:line-break/>mysql -u root -p</text:p>
      <text:p text:style-name="Text_20_body">Setelah muncul terminal mysql, gunakan perintah berikut untuk me-restore database (sebagai contoh untuk tahun anggaran 2020):</text:p>
      <text:p text:style-name="Preformatted_20_Text">CREATE DATABASE lived_sikd_kabkota_2020;<text:line-break/>USE lived_sikd_kabkota_2020;<text:line-break/>source lived_sikd_kabkota_xxxx.sql</text:p>
      <text:p text:style-name="Preformatted_20_Text">CREATE DATABASE sikd_kabkota_2020;<text:line-break/>USE sikd_kabkota_2020;<text:line-break/>source sikd_kabkota_xxxx.sql</text:p>
      <text:p text:style-name="Preformatted_20_Text">CREATE DATABASE sikd_kabkota_2020_log;<text:line-break/>USE sikd_kabkota_2020_log;<text:line-break/>source sikd_kabkota_xxxx_log.sql</text:p>
      <text:h text:style-name="Heading_20_4" text:outline-level="4"><text:bookmark-start text:name="__RefHeading___konfigurasi_simral_12"/><text:bookmark-start text:name="konfigurasi_simral"/>Konfigurasi SIMRAL<text:bookmark-end text:name="__RefHeading___konfigurasi_simral_12"/><text:bookmark-end text:name="konfigurasi_simral"/></text:h>
      <text:p text:style-name="Text_20_body">Terdapat 2 file yang perlu dikonfigurasi atau dibuat, yaitu:</text:p>
      <text:list text:style-name="List_20_1" text:continue-numbering="false">
        <text:list-item>
          <text:p text:style-name="List_20_1_Content_First"> <text:span text:style-name="Strong_20_Emphasis">cfg/config_map.xml</text:span>  : File mapping antara tahun anggaran dan file konfigurasi</text:p>
        </text:list-item>
        <text:list-item>
          <text:p text:style-name="List_20_1_Content_Last"> <text:span text:style-name="Strong_20_Emphasis">cfg/appl_config_xxxx.php</text:span>  : File konfigurasi tahun anggaran</text:p>
        </text:list-item>
      </text:list>
      <text:p text:style-name="Text_20_body">Berikut adalah contoh file <text:span text:style-name="Source_20_Text">cfg/config_map.xml</text:span>  :</text:p>
      <text:p text:style-name="Preformatted_20_Text">&lt;?xml version="1.0" encoding="iso-8859-1" ?&gt;<text:line-break/>&lt;config_map&gt;<text:line-break/><text:s text:c="4"/>&lt;item&gt;<text:line-break/><text:s text:c="8"/>&lt;title&gt;2020&lt;/title&gt;<text:line-break/><text:s text:c="8"/>&lt;cfg_file&gt;appl_config_2020.php&lt;/cfg_file&gt;<text:line-break/><text:s text:c="8"/>&lt;default&gt;1&lt;/default&gt;<text:line-break/><text:s text:c="4"/>&lt;/item&gt;<text:line-break/>&lt;/config_map&gt;</text:p>
      <text:p text:style-name="Text_20_body">Sedangkan contoh file <text:span text:style-name="Source_20_Text">cfg/appl_config_xxxx.php</text:span>  seperti berikut :</text:p>
      <text:p text:style-name="Preformatted_20_Text">&lt;?php<text:line-break/>/**<text:line-break/> * LIVED Configuration File<text:line-break/> *<text:line-break/> * @file<text:s text:c="9"/>appl_config.php<text:line-break/> * @modul<text:s text:c="8"/>LIVED PHP Application Framework Configuration<text:line-break/> * @author<text:s text:c="7"/>Agus<text:line-break/> * @version<text:s text:c="6"/>LIVED V.1.0<text:line-break/> * @license<text:s text:c="6"/>Copyright (c) 2007 BPPT-Kominfo<text:line-break/> * @description<text:s text:c="2"/>Variabel-variabel konfigurasi dasar LIVED-Application Framework<text:line-break/> */<text:line-break/><text:line-break/># Konfigurasi ADODB koneksi ke database application framework<text:line-break/><text:line-break/>// ADODB Database Driver<text:line-break/><text:s text:c="2"/>$db_type<text:s text:c="5"/>= "mysql";<text:line-break/><text:line-break/>// ADODB Database Host<text:line-break/><text:s text:c="2"/>$db_host<text:s text:c="5"/>= "simralweb-db";<text:line-break/><text:line-break/>// ADODB Database User<text:line-break/><text:s text:c="2"/>$db_user<text:s text:c="5"/>= "root";<text:line-break/><text:line-break/>// ADODB Database Password<text:line-break/><text:s text:c="2"/>$db_pswd<text:s text:c="5"/>= "simral@d0ck3R";<text:line-break/><text:line-break/>// Application Framework Database<text:line-break/><text:s text:c="2"/>$db_appl<text:s text:c="5"/>= "lived_sikd_2020";<text:line-break/><text:line-break/># Setting directory<text:line-break/><text:line-break/>// Direktori instalasi LIVED-Application Framework<text:line-break/>// Contoh untuk sistem operasi linux:<text:line-break/>// $base_path = "/var/www/html/lived";<text:line-break/>// Contoh untuk sistem operasi microsoft windows: (gunakan DOUBLE backslash untuk pemisahan direktori)<text:line-break/><text:s text:c="2"/>$base_path = "/var/www/html/simral";<text:line-break/><text:line-break/>// URL LIVED-Application Framework, alamat url untuk mengakses LIVED<text:line-break/><text:s text:c="2"/>$web_path = "http://localhost/simral";<text:line-break/><text:line-break/>// Direktori data database mysql untuk keperluan backup<text:line-break/>// $mysql_data_path = "/var/lib/mysql/";<text:line-break/>//<text:s text:c="2"/>$mysql_data_path = "D:\\AppServ\\MySQL\\data";<text:line-break/><text:line-break/>// Logo aplikasi di sebelah kiri (logo institusi)<text:line-break/>// Sebaiknya berformat GIF dengan transparansi, ukuran maksimal sekitar tinggi 80 pixel, lebar 80 pixel<text:line-break/><text:s text:c="2"/>$header_logo_left = "images/logo.gif";<text:line-break/><text:line-break/>// Titel aplikasi<text:line-break/><text:s text:c="2"/>$header_application_title = "Sistem Informasi Perencanaan, Penganggaran dan Pelaporan";<text:line-break/><text:line-break/>// Nama institusi 1<text:line-break/><text:s text:c="2"/>$header_title = "Pemerintah Kabupaten/Kota";<text:line-break/><text:line-break/>// Nama institusi 2, dibawah nama institusi 1, dengan huruf yang lebih kecil<text:line-break/><text:s text:c="2"/>$header_subtitle = "Version 2.0 2014-2016";<text:line-break/><text:line-break/>// Cakupan wilayah aplikasi<text:line-break/><text:s text:c="2"/>$kode_wilayah = "3510";<text:line-break/><text:line-break/>// Jumlah record/baris untuk tampilan form list<text:line-break/><text:s text:c="2"/>$record_per_page = 20;<text:line-break/><text:line-break/>// Jasper Report Server<text:line-break/><text:s text:c="2"/>$jasper_server_address = "simralweb-report";<text:line-break/><text:s text:c="2"/>$jasper_server_port = 9999;<text:line-break/><text:s text:c="2"/>$jasper_dir = $base_path."\\modul\\sikd_2018";<text:line-break/><text:line-break/>// Awalan phrase object id (harus angka!)<text:line-break/><text:s text:c="2"/>$object_model_pre_id = "9829";<text:line-break/><text:line-break/><text:s text:c="2"/>$default_latitude = "-6.752847";<text:line-break/><text:s text:c="2"/>$default_longitude = "111.040011";<text:line-break/><text:line-break/><text:s text:c="2"/>$enable_obj_log = true;<text:line-break/><text:s text:c="2"/>$log_db_type = "mysql";<text:line-break/><text:s text:c="2"/>$log_db_host = "simralweb-db";<text:line-break/><text:s text:c="2"/>$log_db_user = "root";<text:line-break/><text:s text:c="2"/>$log_db_pswd = "simral@d0ck3R";<text:line-break/><text:s text:c="2"/>$log_db_name = "sikd_2020_log";<text:line-break/>?&gt;</text:p>
      <text:h text:style-name="Heading_20_4" text:outline-level="4"><text:bookmark-start text:name="__RefHeading___test_aplikasi_simral_13"/><text:bookmark-start text:name="test_aplikasi_simral"/>Test Aplikasi SIMRAL<text:bookmark-end text:name="__RefHeading___test_aplikasi_simral_13"/><text:bookmark-end text:name="test_aplikasi_simral"/></text:h>
      <text:p text:style-name="Text_20_body">Gunakan browser untuk membuka aplikasi SIMRAL dengan alamat</text:p>
      <text:p text:style-name="Preformatted_20_Text">http://&lt;server_ip&gt;/simral</text:p>
      <text:p text:style-name="Text_20_body">Pada halaman login masukan user: <text:span text:style-name="Source_20_Text">admin</text:span>  dan password: <text:span text:style-name="Source_20_Text">#simr@lbppt</text:span>. Apabila berhasil akan muncul halaman awal aplikasi SIMRAL.</text:p>
      <text:h text:style-name="Heading_20_4" text:outline-level="4"><text:bookmark-start text:name="__RefHeading___konfigurasi_modul_aplikasi_14"/><text:bookmark-start text:name="konfigurasi_modul_aplikasi"/>Konfigurasi Modul Aplikasi<text:bookmark-end text:name="__RefHeading___konfigurasi_modul_aplikasi_14"/><text:bookmark-end text:name="konfigurasi_modul_aplikasi"/></text:h>
      <text:p text:style-name="Text_20_body">Aplikasi SIMRAL didesain agar tiap modul bisa memiliki koneksi database masing-masing. Untuk itu perlu dilakukan konfigurasi koneksi pada tiap-tiap modul dengan cara melalui modul Administrator, menu Setup Aplikasi –&gt; Modul</text:p>
      <text:p text:style-name="Text_20_body"><draw:frame draw:style-name="media" draw:name="1" text:anchor-type="as-char" draw:z-index="1" svg:width="21.166666666667cm" style:rel-width="100%" svg:height="8.73125cm" style:rel-height="scale"><draw:image xlink:href="Pictures/373474f3d5b79f93c079e52fa82cf8ad.png" xlink:type="simple" xlink:show="embed" xlink:actuate="onLoad"/></draw:frame></text:p>
      <text:p text:style-name="Text_20_body">Kemudian klik pada nama salah modul, setelah muncul tampilan view modul, klik pada tombol edit pada toolbar sehingga muncul tampilan berikut:</text:p>
      <text:p text:style-name="Text_20_body"><draw:frame draw:style-name="media" draw:name="2" text:anchor-type="as-char" draw:z-index="2" svg:width="21.166666666667cm" style:rel-width="100%" svg:height="10.662708333333cm" style:rel-height="scale"><draw:image xlink:href="Pictures/2ab5d6aa2e5315e8ac616a409f0e328e.png" xlink:type="simple" xlink:show="embed" xlink:actuate="onLoad"/></draw:frame></text:p>
      <text:p text:style-name="Text_20_body">Sesuaikan nama database host, user dan password, kemudian klik tombol simpan. Lakukan prosedur tersebut untuk semua modul.</text:p>
      <text:h text:style-name="Heading_20_4" text:outline-level="4"><text:bookmark-start text:name="__RefHeading___jasper_report_server_15"/><text:bookmark-start text:name="jasper_report_server"/>Jasper Report Server<text:bookmark-end text:name="__RefHeading___jasper_report_server_15"/><text:bookmark-end text:name="jasper_report_server"/></text:h>
      <text:p text:style-name="Text_20_body">Pastikan file lib/jasper_report/run_jasperserver memiliki attribute executable, jika belum gunakan perintah berikut:</text:p>
      <text:p text:style-name="Preformatted_20_Text">sudo chmod +x /var/www/html/simral/lib/jasper_report/run_jasperserver</text:p>
      <text:p text:style-name="Text_20_body">Untuk menjalankan Jasper Report Server gunakan perintah berikut:</text:p>
      <text:p text:style-name="Preformatted_20_Text">cd /var/www/html/simral/lib/jasper_report<text:line-break/>./run_jasperserver</text:p>
      <text:p text:style-name="Text_20_body">Jasperserver akan berhenti bila terminal ditutup. Untuk menjalankan jasperserver setiap kali sever di restart, isikan perintah diatas pada file <text:span text:style-name="Source_20_Text">/etc/rc.local</text:span></text:p>
      <text:h text:style-name="Heading_20_2" text:outline-level="2"><text:bookmark-start text:name="__RefHeading___instalasi_menggunakan_docker_16"/><text:bookmark-start text:name="instalasi_menggunakan_docker"/>Instalasi menggunakan Docker<text:bookmark-end text:name="__RefHeading___instalasi_menggunakan_docker_16"/><text:bookmark-end text:name="instalasi_menggunakan_docker"/></text:h>
      <text:p text:style-name="Text_20_body">Kebutuhan teknis untuk instalasi SIMRAL dengan metode Docker adalah:</text:p>
      <text:list text:style-name="List_20_1" text:continue-numbering="false">
        <text:list-item>
          <text:p text:style-name="List_20_1_Content_First"> Docker Engine minimal versi 18.06</text:p>
        </text:list-item>
        <text:list-item>
          <text:p text:style-name="List_20_1_Content_Last"> Docker Compose</text:p>
        </text:list-item>
      </text:list>
      <text:p text:style-name="Text_20_body">Sebelum melakukan instalasi, perlu dipersiapkan folder-folder tempat menyimpan data aplikasi SIMRAL agar bersifat persistent. Perintah berikut dengan asumsi pengguna memiliki home direktori <text:span text:style-name="Source_20_Text">/home/simral</text:span>.</text:p>
      <text:p text:style-name="Preformatted_20_Text">cd ~<text:line-break/>mkdir docker-simral-web<text:line-break/>mkdir docker-simral-web/simral-data<text:line-break/>mkdir docker-simral-web/simral-data/cfg<text:line-break/>mkdir docker-simral-web/simral-data/images<text:line-break/>mkdir docker-simral-web/simral-data/mysql</text:p>
      <text:p text:style-name="Text_20_body">Setelah folder-folder tersebut tersedia gunakan perintah berikut untuk instalasi SIMRAL:</text:p>
      <text:p text:style-name="Preformatted_20_Text">cd docker-simral-web<text:line-break/>curl -sSL https://simral.bppt.go.id/docker-simral-web/docker-compose.yaml &gt; docker-compose.yaml<text:line-break/>docker-compose up -d</text:p>
      <text:p text:style-name="Text_20_body">Pastikan semua container berjalan dengan perintah berikut:</text:p>
      <text:p text:style-name="Preformatted_20_Text">docker ps</text:p>
      <text:p text:style-name="Text_20_body">yang akan menampilkan daftar container yang berjalan</text:p>
      <text:p text:style-name="Preformatted_20_Text">CONTAINER ID<text:s text:c="8"/>IMAGE<text:s text:c="52"/>COMMAND<text:s text:c="18"/>CREATED<text:s text:c="13"/>STATUS<text:s text:c="14"/>PORTS<text:s text:c="20"/>NAMES<text:line-break/>4d95f45fa7e0<text:s text:c="8"/>repo.ptik.bppt.go.id:5000/ptik/simral-web-app:1.0.0<text:s text:c="6"/>"docker-php-entrypoi…"<text:s text:c="3"/>22 hours ago<text:s text:c="8"/>Up 22 hours<text:s text:c="9"/>0.0.0.0:82-&gt;80/tcp<text:s text:c="7"/>simralweb-app_1<text:line-break/>77119d1811b5<text:s text:c="8"/>phpmyadmin/phpmyadmin<text:s text:c="36"/>"/docker-entrypoint.…"<text:s text:c="3"/>22 hours ago<text:s text:c="8"/>Up 22 hours<text:s text:c="9"/>0.0.0.0:83-&gt;80/tcp<text:s text:c="7"/>simralweb-phpmyadmin_1<text:line-break/>9dd15726854f<text:s text:c="8"/>repo.ptik.bppt.go.id:5000/ptik/simral-web-jasper:1.0.0<text:s text:c="3"/>"/usr/bin/supervisord"<text:s text:c="3"/>22 hours ago<text:s text:c="8"/>Up 22 hours<text:s text:c="9"/>9999/tcp<text:s text:c="17"/><text:line-break/> simralweb-report_1<text:line-break/>cb296af123e6<text:s text:c="8"/>mysql:5.6<text:s text:c="48"/>"docker-entrypoint.s…"<text:s text:c="3"/>22 hours ago<text:s text:c="8"/>Up 22 hours<text:s text:c="9"/>3306/tcp<text:s text:c="17"/>simralweb-db_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instalasi:home</dc:title>
  </office:meta>
</office:document-meta>
</file>