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94b287fa20eaf80f6ff47a2b40da19e.jpg"/>
  <manifest:file-entry manifest:media-type="image/png" manifest:full-path="Pictures/0a150d64611ce1c35f5b2733b98b3659.png"/>
  <manifest:file-entry manifest:media-type="image/jpeg" manifest:full-path="Pictures/89fae3c64e1f91802368e56e2aa2c03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ud:persiapan_blud:unit_organisasi"/><text:bookmark-start text:name="__RefHeading___prosedur_operasional_penetapan_unit_organisasi_blud_1"/><text:bookmark-start text:name="prosedur_operasional_penetapan_unit_organisasi_blud"/>Prosedur Operasional Penetapan Unit Organisasi BLUD<text:bookmark-end text:name="__RefHeading___prosedur_operasional_penetapan_unit_organisasi_blud_1"/><text:bookmark-end text:name="prosedur_operasional_penetapan_unit_organisasi_blu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penetapan unit organisasi BLUD adalah melakukan pengisian unit organiasi BLUD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etapan unit organisasi BLUD :</text:p>
      <text:list text:style-name="List_20_1" text:continue-numbering="false">
        <text:list-item>
          <text:p text:style-name="List_20_1_Content_First"> Masuk ke Aplikasi Simral.</text:p>
        </text:list-item>
        <text:list-item>
          <text:p text:style-name="List_20_1_Content"> Pilih modul <text:span text:style-name="Strong_20_Emphasis">NON RKUD &gt; Setup BLUD &gt; Unit Organisasi BLUD</text:span>  maka akan tampil List Unit Organisasi BLUD seperti berikut ini :<draw:frame draw:style-name="media" draw:name="blud.list_unit_organisasi.jpg Legend" text:anchor-type="as-char" draw:z-index="0" svg:width="49.768125cm" style:rel-width="100%"><draw:text-box><text:p text:style-name="legendcenter"><draw:frame draw:style-name="media" draw:name="blud.list_unit_organisasi.jpg" text:anchor-type="as-char" draw:z-index="0" svg:width="49.768125cm" style:rel-width="100%" svg:height="20.981458333333cm" style:rel-height="scale"><draw:image xlink:href="Pictures/f94b287fa20eaf80f6ff47a2b40da19e.jpg" xlink:type="simple" xlink:show="embed" xlink:actuate="onLoad"/></draw:frame>blud.list_unit_organisasi.jpg</text:p></draw:text-box></draw:frame></text:p>
        </text:list-item>
        <text:list-item>
          <text:p text:style-name="List_20_1_Content">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untuk melakukan input Unit Organisasi BLUD</text:p>
        </text:list-item>
        <text:list-item>
          <text:p text:style-name="List_20_1_Content_Last"> <draw:frame draw:style-name="media" draw:name="2" text:anchor-type="as-char" draw:z-index="2" svg:width="41.91cm" style:rel-width="100%" svg:height="16.589375cm" style:rel-height="scale"><draw:image xlink:href="Pictures/89fae3c64e1f91802368e56e2aa2c032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lud:persiapan_blud:unit_organisasi</dc:title>
  </office:meta>
</office:document-meta>
</file>