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d5bae5d29ad606f68e00d36cf74752.jpg"/>
  <manifest:file-entry manifest:media-type="image/png" manifest:full-path="Pictures/0a150d64611ce1c35f5b2733b98b3659.png"/>
  <manifest:file-entry manifest:media-type="image/jpeg" manifest:full-path="Pictures/29014645d29c7d6929504d002d4a4d79.jpg"/>
  <manifest:file-entry manifest:media-type="image/png" manifest:full-path="Pictures/dab1bffac020cb2f084098ff69911ab1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ud:persiapan_blud:dpa_pendapatan"/><text:bookmark-start text:name="__RefHeading___prosedur_operasional_penetapan_dpa_pendapatan_1"/><text:bookmark-start text:name="prosedur_operasional_penetapan_dpa_pendapatan"/>Prosedur Operasional Penetapan DPA Pendapatan<text:bookmark-end text:name="__RefHeading___prosedur_operasional_penetapan_dpa_pendapatan_1"/><text:bookmark-end text:name="prosedur_operasional_penetapan_dpa_pendap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penetapan DPA Pendapatan adalah melakukan pengisian DPA Pendapat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KPD</text:p>
          </table:table-cell>
          <table:table-cell office:value-type="string" table:style-name="tablecell">
            <text:p text:style-name="tablealignleft">Melakukan input DPA Pendapat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Data DPA Pendapatan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etapan DPA Pendapatan</text:p>
      <text:list text:style-name="List_20_1" text:continue-numbering="false">
        <text:list-item>
          <text:p text:style-name="List_20_1_Content_First"> Masuk ke Aplikasi Simral. Login sebagai admin</text:p>
        </text:list-item>
        <text:list-item>
          <text:p text:style-name="List_20_1_Content"> Pilih modul <text:span text:style-name="Strong_20_Emphasis">NON RKUD &gt; Setup BLUD &gt; DPA BLUD</text:span><text:span text:style-name="Strong_20_Emphasis">&gt; DPA Pendapatan</text:span>, maka akan tampil List Unit Organisasi BLUD seperti berikut ini :<draw:frame draw:style-name="media" draw:name="blud.list_dpa_pendapatan.jpg Legend" text:anchor-type="as-char" draw:z-index="0" svg:width="50.032708333333cm" style:rel-width="100%"><draw:text-box><text:p text:style-name="legendcenter"><draw:frame draw:style-name="media" draw:name="blud.list_dpa_pendapatan.jpg" text:anchor-type="as-char" draw:z-index="0" svg:width="50.032708333333cm" style:rel-width="100%" svg:height="19.790833333333cm" style:rel-height="scale"><draw:image xlink:href="Pictures/dad5bae5d29ad606f68e00d36cf74752.jpg" xlink:type="simple" xlink:show="embed" xlink:actuate="onLoad"/></draw:frame>blud.list_dpa_pendapatan.jpg</text:p></draw:text-box></draw:frame></text:p>
        </text:list-item>
        <text:list-item>
          <text:p text:style-name="List_20_1_Content"> Untuk menambahkan data DPA Pendapatan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, maka akan ditampilkan form isian untuk tambah DPA Pendapatan sebagai berikut :</text:p>
        </text:list-item>
        <text:list-item>
          <text:p text:style-name="List_20_1_Content"> <draw:frame draw:style-name="media" draw:name="input_blud_dpa_pendapatan.jpg Legend" text:anchor-type="as-char" draw:z-index="0" svg:width="41.75125cm" style:rel-width="100%"><draw:text-box><text:p text:style-name="legendcenter"><draw:frame draw:style-name="media" draw:name="input_blud_dpa_pendapatan.jpg" text:anchor-type="as-char" draw:z-index="2" svg:width="41.75125cm" style:rel-width="100%" svg:height="14.605cm" style:rel-height="scale"><draw:image xlink:href="Pictures/29014645d29c7d6929504d002d4a4d79.jpg" xlink:type="simple" xlink:show="embed" xlink:actuate="onLoad"/></draw:frame>input_blud_dpa_pendapatan.jpg</text:p></draw:text-box></draw:frame></text:p>
        </text:list-item>
        <text:list-item>
          <text:p text:style-name="List_20_1_Content"> <text:span text:style-name="Strong_20_Emphasis">Tahun</text:span>  dipilih dengan tahun berkenaan;</text:p>
        </text:list-item>
        <text:list-item>
          <text:p text:style-name="List_20_1_Content"> <text:span text:style-name="Strong_20_Emphasis">Satker</text:span>  dipilih dengan satuan kerja (SKPD) terkait;</text:p>
        </text:list-item>
        <text:list-item>
          <text:p text:style-name="List_20_1_Content"> <text:span text:style-name="Strong_20_Emphasis">Sub Unit</text:span> dipilih dengan sub unit dari satuan kerja jika ada;</text:p>
        </text:list-item>
        <text:list-item>
          <text:p text:style-name="List_20_1_Content"> Unit Org.BLUD dipilih dengan unit organisasi BLUD terkait;</text:p>
        </text:list-item>
        <text:list-item>
          <text:p text:style-name="List_20_1_Content"> Berikan tanda centang ( <draw:frame draw:style-name="media" draw:name="3" text:anchor-type="as-char" draw:z-index="3" svg:width="0.66145833333333cm" svg:height="0.68791666666667cm"><draw:image xlink:href="Pictures/dab1bffac020cb2f084098ff69911ab1.png" xlink:type="simple" xlink:show="embed" xlink:actuate="onLoad"/></draw:frame>) pada BLUD DPA yang akan ditambahkan;</text:p>
        </text:list-item>
        <text:list-item>
          <text:p text:style-name="List_20_1_Content_Last"> Pastikan semua isian data benar, kemudian tekan tombol <draw:frame draw:style-name="media" draw:name="4" text:anchor-type="as-char" draw:z-index="4" svg:width="0.66145833333333cm" svg:height="0.555625cm"><draw:image xlink:href="Pictures/bdc69509e8ea0962eff4361c6eb0f5f1.png" xlink:type="simple" xlink:show="embed" xlink:actuate="onLoad"/></draw:frame>penyimpanan data di toolbar 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lud:persiapan_blud:dpa_pendapatan</dc:title>
  </office:meta>
</office:document-meta>
</file>