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aad9009c73fced9d46893db0b00b51.jpg"/>
  <manifest:file-entry manifest:media-type="image/png" manifest:full-path="Pictures/0a150d64611ce1c35f5b2733b98b3659.png"/>
  <manifest:file-entry manifest:media-type="image/jpeg" manifest:full-path="Pictures/af8ac43605438122ba1670cf73804700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ud:pembukuan_blud:transaksi_pendapaptan"/><text:bookmark-start text:name="__RefHeading___prosedur_operasional_transaksi_pendapatan_blud_1"/><text:bookmark-start text:name="prosedur_operasional_transaksi_pendapatan_blud"/>Prosedur Operasional Transaksi Pendapatan BLUD<text:bookmark-end text:name="__RefHeading___prosedur_operasional_transaksi_pendapatan_blud_1"/><text:bookmark-end text:name="prosedur_operasional_transaksi_pendapatan_blu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transaksi pendapatan Badan Layanan Umum Daerah adalah SKPD melakukan pengisian transaksi pendapatan Badan Layanan Umum Daerah dalam satu periode tertentu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KPD</text:p>
          </table:table-cell>
          <table:table-cell office:value-type="string" table:style-name="tablecell">
            <text:p text:style-name="tablealignleft">Melakukan input transaksi pendapatan BLU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Data transaksi pendapatan BLUD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transaksi pendapatan BLUD :</text:p>
      <text:list text:style-name="List_20_1" text:continue-numbering="false">
        <text:list-item>
          <text:p text:style-name="List_20_1_Content_First"> Masuk ke Aplikasi Simral</text:p>
        </text:list-item>
        <text:list-item>
          <text:p text:style-name="List_20_1_Content"> Pilih modul <text:span text:style-name="Strong_20_Emphasis">NON RKUD &gt; Transaksi BLUD &gt; Pendapatan BLUD, </text:span>maka akan tampil List Transaksi Pendapatan BLUD seperti berikut ini :</text:p>
        </text:list-item>
        <text:list-item>
          <text:p text:style-name="List_20_1_Content"> <draw:frame draw:style-name="media" draw:name="0" text:anchor-type="as-char" draw:z-index="0" svg:width="41.354375cm" style:rel-width="100%" svg:height="12.620625cm" style:rel-height="scale"><draw:image xlink:href="Pictures/55aad9009c73fced9d46893db0b00b51.jpg" xlink:type="simple" xlink:show="embed" xlink:actuate="onLoad"/></draw:frame></text:p>
        </text:list-item>
        <text:list-item>
          <text:p text:style-name="List_20_1_Content">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untuk melakukan input transaksi pendapatan BLUD, maka akan tampil form isian untuk tambah transaksi pendapatan BLUD seperti berikut :</text:p>
        </text:list-item>
        <text:list-item>
          <text:p text:style-name="List_20_1_Content"> <draw:frame draw:style-name="media" draw:name="2" text:anchor-type="as-char" draw:z-index="2" svg:width="42.756666666667cm" style:rel-width="100%" svg:height="24.765cm" style:rel-height="scale"><draw:image xlink:href="Pictures/af8ac43605438122ba1670cf73804700.jpg" xlink:type="simple" xlink:show="embed" xlink:actuate="onLoad"/></draw:frame></text:p>
        </text:list-item>
        <text:list-item>
          <text:p text:style-name="List_20_1_Content"> Kolom <text:span text:style-name="Strong_20_Emphasis">No BKU</text:span>  terisi secara otomatis;</text:p>
        </text:list-item>
        <text:list-item>
          <text:p text:style-name="List_20_1_Content"> Kolom  <text:span text:style-name="Strong_20_Emphasis">Tgl Transaksi</text:span> diisi dengan tanggal transaksi pendapatan BLUD terkait;</text:p>
        </text:list-item>
        <text:list-item>
          <text:p text:style-name="List_20_1_Content"> Kolom <text:span text:style-name="Strong_20_Emphasis">Uraian</text:span>  diisi dengan uraian transaksi pendapatan BLUD terkait;</text:p>
        </text:list-item>
        <text:list-item>
          <text:p text:style-name="List_20_1_Content"> Kolom <text:span text:style-name="Strong_20_Emphasis">No Bukti</text:span> diisi dengan nomor bukti transaksi pendapatan BLUD;</text:p>
        </text:list-item>
        <text:list-item>
          <text:p text:style-name="List_20_1_Content"> Kolom <text:span text:style-name="Strong_20_Emphasis">Keterangan</text:span> diisi dengan keterangan umum tentang transaksi pendapatan BLUD;</text:p>
        </text:list-item>
        <text:list-item>
          <text:p text:style-name="List_20_1_Content"> Kolom <text:span text:style-name="Strong_20_Emphasis">NIP</text:span>  diisi dengan nomor induk pegawai bendahara penerimaan;</text:p>
        </text:list-item>
        <text:list-item>
          <text:p text:style-name="List_20_1_Content"> Kolom <text:span text:style-name="Strong_20_Emphasis">Nama</text:span>  diisi dengan nama bendahara penerimaan;</text:p>
        </text:list-item>
        <text:list-item>
          <text:p text:style-name="List_20_1_Content"> Kolom <text:span text:style-name="Strong_20_Emphasis">Jabatan</text:span>  diisi dengan jabatan bendahara terkait;</text:p>
        </text:list-item>
        <text:list-item>
          <text:p text:style-name="List_20_1_Content"> Pilihan <text:span text:style-name="Strong_20_Emphasis">No DPA</text:span>  dipilih dengan nomor DPA terkait;</text:p>
        </text:list-item>
        <text:list-item>
          <text:p text:style-name="List_20_1_Content"> Pilihan <text:span text:style-name="Strong_20_Emphasis">Rek Jenis</text:span>  dipilih dengan kode rekening jenis terkait;</text:p>
        </text:list-item>
        <text:list-item>
          <text:p text:style-name="List_20_1_Content"> Pilihan <text:span text:style-name="Strong_20_Emphasis">Rek Obyek</text:span>  dipilih dengan kode rekening obyek terkait;</text:p>
        </text:list-item>
        <text:list-item>
          <text:p text:style-name="List_20_1_Content"> Kolom <text:span text:style-name="Strong_20_Emphasis">Jumlah</text:span> diisi dengan jumlah transaksi pendapatan BLUD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68791666666667cm" svg:height="0.555625cm"><draw:image xlink:href="Pictures/bdc69509e8ea0962eff4361c6eb0f5f1.png" xlink:type="simple" xlink:show="embed" xlink:actuate="onLoad"/></draw:frame>di toolbar diatas untuk menyimpan data-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lud:pembukuan_blud:transaksi_pendapaptan</dc:title>
  </office:meta>
</office:document-meta>
</file>