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6a102d55deb0139c9b5027d178a3d0.jpg"/>
  <manifest:file-entry manifest:media-type="image/png" manifest:full-path="Pictures/0a150d64611ce1c35f5b2733b98b36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mbukuan_blud:transaksi_belanja"/><text:bookmark-start text:name="__RefHeading___prosedur_operasional_transaksi_belanja_blud_1"/><text:bookmark-start text:name="prosedur_operasional_transaksi_belanja_blud"/>Prosedur Operasional Transaksi Belanja BLUD<text:bookmark-end text:name="__RefHeading___prosedur_operasional_transaksi_belanja_blud_1"/><text:bookmark-end text:name="prosedur_operasional_transaksi_belanja_blu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transaksi belanja Badan Layanan Umum Daerah adalah SKPD melakukan pengisian transaksi belanja Badan Layanan Umum Daer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KPD</text:p>
          </table:table-cell>
          <table:table-cell office:value-type="string" table:style-name="tablecell">
            <text:p text:style-name="tablealignleft">Melakukan input transaksi belanja BLU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Data transaksi belanja BLUD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ransaksi belanja BLUD :</text:p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NON RKUD &gt; Transaksi BLUD &gt; Belanja BLUD, </text:span>maka akan tampil List Transaksi Belanja BLUD seperti berikut ini :<draw:frame draw:style-name="media" draw:name="0" text:anchor-type="as-char" draw:z-index="0" svg:width="50.112083333333cm" style:rel-width="100%" svg:height="23.283333333333cm" style:rel-height="scale"><draw:image xlink:href="Pictures/0d6a102d55deb0139c9b5027d178a3d0.jpg" xlink:type="simple" xlink:show="embed" xlink:actuate="onLoad"/></draw:frame></text:p>
        </text:list-item>
        <text:list-item>
          <text:p text:style-name="List_20_1_Content_Las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lakukan input transaksi belanja BLUD, maka akan tampil form isian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mbukuan_blud:transaksi_belanja</dc:title>
  </office:meta>
</office:document-meta>
</file>