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adc24c1442954ae93d3ed648e639220.jpg"/>
  <manifest:file-entry manifest:media-type="image/png" manifest:full-path="Pictures/0a150d64611ce1c35f5b2733b98b3659.png"/>
  <manifest:file-entry manifest:media-type="image/jpeg" manifest:full-path="Pictures/0d6a102d55deb0139c9b5027d178a3d0.jpg"/>
  <manifest:file-entry manifest:media-type="image/png" manifest:full-path="Pictures/bdc69509e8ea0962eff4361c6eb0f5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ud:pembukuan_blud:saldo_awal"/><text:bookmark-start text:name="__RefHeading___prosedur_operasional_pembukuan_saldo_awal_blud_1"/><text:bookmark-start text:name="prosedur_operasional_pembukuan_saldo_awal_blud"/>Prosedur Operasional Pembukuan Saldo Awal BLUD<text:bookmark-end text:name="__RefHeading___prosedur_operasional_pembukuan_saldo_awal_blud_1"/><text:bookmark-end text:name="prosedur_operasional_pembukuan_saldo_awal_blu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Fungsi prosedur operasional pembukuan saldo awal BLUD adalah melakukan input pembukuan saldo awal untuk Badan Layanan Umum Daerah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SKPD</text:p>
          </table:table-cell>
          <table:table-cell office:value-type="string" table:style-name="tablecell">
            <text:p text:style-name="tablealignleft">Melakukan input pembukuan saldo awal BLUD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list text:style-name="List_20_1" text:continue-numbering="false">
        <text:list-item>
          <text:p text:style-name="LastListParagraph_List_20_1_Content_First"> Data pembukuan saldo awal BLUD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mbukuan saldo awal BLUD :</text:p>
      <text:list text:style-name="List_20_1" text:continue-numbering="false">
        <text:list-item>
          <text:p text:style-name="List_20_1_Content_First"> Masuk ke aplikasi Simral</text:p>
        </text:list-item>
        <text:list-item>
          <text:p text:style-name="List_20_1_Content"> Pilih modul <text:span text:style-name="Strong_20_Emphasis">NON RKUD &gt; Setup BLUD &gt; Saldo Awal BLUD </text:span>maka akan tampil List Saldo Awal Unit BLUD seperti berikut ini :<draw:frame draw:style-name="media" draw:name="blud.pembukuan_saldo_awal.jpg Legend" text:anchor-type="as-char" draw:z-index="0" svg:width="50.00625cm" style:rel-width="100%"><draw:text-box><text:p text:style-name="legendcenter"><draw:frame draw:style-name="media" draw:name="blud.pembukuan_saldo_awal.jpg" text:anchor-type="as-char" draw:z-index="0" svg:width="50.00625cm" style:rel-width="100%" svg:height="20.055416666667cm" style:rel-height="scale"><draw:image xlink:href="Pictures/cadc24c1442954ae93d3ed648e639220.jpg" xlink:type="simple" xlink:show="embed" xlink:actuate="onLoad"/></draw:frame>blud.pembukuan_saldo_awal.jpg</text:p></draw:text-box></draw:frame></text:p>
        </text:list-item>
        <text:list-item>
          <text:p text:style-name="List_20_1_Content"> Klik tombol <draw:frame draw:style-name="media" draw:name="1" text:anchor-type="as-char" draw:z-index="1" svg:width="0.66145833333333cm" svg:height="0.555625cm"><draw:image xlink:href="Pictures/0a150d64611ce1c35f5b2733b98b3659.png" xlink:type="simple" xlink:show="embed" xlink:actuate="onLoad"/></draw:frame>untuk melakukan input pembukuan saldo awal BLUD, maka akan ditampilkan form isian untuk tambah Jumlah Saldo Awal sebagai berikut :</text:p>
        </text:list-item>
        <text:list-item>
          <text:p text:style-name="List_20_1_Content"> <draw:frame draw:style-name="media" draw:name="2" text:anchor-type="as-char" draw:z-index="2" svg:width="43.4975cm" style:rel-width="100%" svg:height="9.4985416666667cm" style:rel-height="scale"><draw:image xlink:href="Pictures/0d6a102d55deb0139c9b5027d178a3d0.jpg" xlink:type="simple" xlink:show="embed" xlink:actuate="onLoad"/></draw:frame></text:p>
        </text:list-item>
        <text:list-item>
          <text:p text:style-name="List_20_1_Content"> <text:span text:style-name="Strong_20_Emphasis">Jml Saldo Awal</text:span>  diisi dengan jumlah saldo awal BLUD</text:p>
        </text:list-item>
        <text:list-item>
          <text:p text:style-name="List_20_1_Content"> Kolom <text:span text:style-name="Strong_20_Emphasis">Keterangan</text:span>  diisi dengan keterangan umum tentang saldo awal BLUD terkait</text:p>
        </text:list-item>
        <text:list-item>
          <text:p text:style-name="List_20_1_Content_Last"> Pastikan semua isian data benar, kemudian tekan tombol <draw:frame draw:style-name="media" draw:name="3" text:anchor-type="as-char" draw:z-index="3" svg:width="0.66145833333333cm" svg:height="0.555625cm"><draw:image xlink:href="Pictures/bdc69509e8ea0962eff4361c6eb0f5f1.png" xlink:type="simple" xlink:show="embed" xlink:actuate="onLoad"/></draw:frame>penyimpanan data di toolbar atas untuk menyimpan data-data yang telah diisikan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lud:pembukuan_blud:saldo_awal</dc:title>
  </office:meta>
</office:document-meta>
</file>