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lanja"/><text:bookmark-start text:name="__RefHeading___modul_belanja_1"/><text:bookmark-start text:name="modul_belanja"/>Modul Belanja<text:bookmark-end text:name="__RefHeading___modul_belanja_1"/><text:bookmark-end text:name="modul_belanja"/></text:h>
      <text:p text:style-name="Text_20_body">Modul Belanja merupakan fasilitas untuk transaksi penatausahaan yang dilakukan oleh pihak SKPD.</text:p>
      <text:h text:style-name="Heading_20_2" text:outline-level="2"><text:bookmark-start text:name="__RefHeading___spd_2"/><text:bookmark-start text:name="spd"/>SPD<text:bookmark-end text:name="__RefHeading___spd_2"/><text:bookmark-end text:name="spd"/></text:h>
      <text:list text:style-name="List_20_1" text:continue-numbering="false">
        <text:list-item>
          <text:p text:style-name="LastListParagraph_List_20_1_Content_First"> <text:a xlink:type="simple" xlink:href="https://repo.kuarta.co.id/simralwiki/doku.php?id=manual:belanja:lihat_spd" text:style-name="Internet_20_link" text:visited-style-name="Visited_20_Internet_20_Link">Lihat SPD</text:a></text:p>
        </text:list-item>
      </text:list>
      <text:h text:style-name="Heading_20_2" text:outline-level="2"><text:bookmark-start text:name="__RefHeading___spp_3"/><text:bookmark-start text:name="spp"/>SPP<text:bookmark-end text:name="__RefHeading___spp_3"/><text:bookmark-end text:name="spp"/></text:h>
      <text:list text:style-name="List_20_1" text:continue-numbering="false">
        <text:list-item>
          <text:p text:style-name="List_20_1_Content_First"> <text:a xlink:type="simple" xlink:href="https://repo.kuarta.co.id/simralwiki/doku.php?id=pengajuan_spp-up" text:style-name="Internet_20_link" text:visited-style-name="Visited_20_Internet_20_Link">Pengajuan SPP-UP</text:a></text:p>
        </text:list-item>
        <text:list-item>
          <text:p text:style-name="List_20_1_Content"> <text:a xlink:type="simple" xlink:href="https://repo.kuarta.co.id/simralwiki/doku.php?id=pengajuan_spp-gu" text:style-name="Internet_20_link" text:visited-style-name="Visited_20_Internet_20_Link">Pengajuan SPP-GU</text:a></text:p>
        </text:list-item>
        <text:list-item>
          <text:p text:style-name="List_20_1_Content"> <text:a xlink:type="simple" xlink:href="https://repo.kuarta.co.id/simralwiki/doku.php?id=pengajuan_spp-tu" text:style-name="Internet_20_link" text:visited-style-name="Visited_20_Internet_20_Link">Pengajuan SPP-TU</text:a></text:p>
        </text:list-item>
        <text:list-item>
          <text:p text:style-name="List_20_1_Content_Last"> <text:a xlink:type="simple" xlink:href="https://repo.kuarta.co.id/simralwiki/doku.php?id=pengajuan_spp-ls_gaji" text:style-name="Internet_20_link" text:visited-style-name="Visited_20_Internet_20_Link">Pengajuan SPP-LS Gaj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</dc:title>
  </office:meta>
</office:document-meta>
</file>