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26c4a378d80416624743d0cb93334d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elanja:tngjwb_spj_belanja:pengesahan_spj_belanja"/><text:bookmark-start text:name="__RefHeading___prosedur_operasional_pengesahan_spj_belanja_1"/><text:bookmark-start text:name="prosedur_operasional_pengesahan_spj_belanja"/>Prosedur Operasional Pengesahan SPJ Belanja<text:bookmark-end text:name="__RefHeading___prosedur_operasional_pengesahan_spj_belanja_1"/><text:bookmark-end text:name="prosedur_operasional_pengesahan_spj_belanja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SIMRAL dalam proses pengesahan SPJ Belanja:</text:p>
      <text:list text:style-name="List_20_1" text:continue-numbering="false">
        <text:list-item>
          <text:p text:style-name="List_20_1_Content_First"> Masuk ke aplikasi;</text:p>
        </text:list-item>
        <text:list-item>
          <text:p text:style-name="List_20_1_Content"> Pilih <text:span text:style-name="Strong_20_Emphasis">Modul Belanja &gt; Menu Pembukuan Belanja &gt; SPJ Belanja</text:span>, dan pilih Periode dan Satuan Kerja. Kemudian pilih Status (Dalam Proses, atau Disahkan) dan Jenis SPJ, maka akan tampil List Pertanggungjawaban Belanja SKPD (SPJ). Tampilan aplikasi sebagai berikut:<draw:frame draw:style-name="media" draw:name="0" text:anchor-type="as-char" draw:z-index="0" svg:width="42.518541666667cm" style:rel-width="100%" svg:height="13.149791666667cm" style:rel-height="scale"><draw:image xlink:href="Pictures/e26c4a378d80416624743d0cb93334d1.jpg" xlink:type="simple" xlink:show="embed" xlink:actuate="onLoad"/></draw:frame>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belanja:tngjwb_spj_belanja:pengesahan_spj_belanja</dc:title>
  </office:meta>
</office:document-meta>
</file>