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cd784a6374f880989d30da2c3ba113.jpg"/>
  <manifest:file-entry manifest:media-type="image/jpeg" manifest:full-path="Pictures/2b8a3ec94a8a265ee6ccac7f9dc93bdc.jpg"/>
  <manifest:file-entry manifest:media-type="image/jpeg" manifest:full-path="Pictures/00115396a99d54f67538f216c6b18ea1.jpg"/>
  <manifest:file-entry manifest:media-type="image/jpeg" manifest:full-path="Pictures/40945654c6331c0e34fd8c34e03b5b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lanja:spp_spm:verifikasi_spp"/><text:bookmark-start text:name="__RefHeading___prosedur_operasional_verifikasi_spp_1"/><text:bookmark-start text:name="prosedur_operasional_verifikasi_spp"/>Prosedur Operasional Verifikasi SPP<text:bookmark-end text:name="__RefHeading___prosedur_operasional_verifikasi_spp_1"/><text:bookmark-end text:name="prosedur_operasional_verifikasi_spp"/></text:h>
      <text:h text:style-name="Heading_20_3" text:outline-level="3"><text:bookmark-start text:name="__RefHeading___fungsi_2"/><text:bookmark-start text:name="fungsi"/>Fungsi<text:bookmark-end text:name="__RefHeading___fungsi_2"/><text:bookmark-end text:name="fungsi"/></text:h>
      <text:p text:style-name="Text_20_body">Dokumen yang diverifikasi oleh pejabat penatausahaan keuangan (PPK-SKPD) yang diajukan oleh bendahara pengeluaran untuk permintaan pembayaran SPP tertentu dengan jumlah, penerima, peruntukan, dan waktu pembayaran tertentu</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Bendahara Pengeluaran</text:p>
          </table:table-cell>
          <table:table-cell office:value-type="string" table:style-name="tablecell">
            <text:p text:style-name="tablealignleft">Melakukan input SPP</text:p>
          </table:table-cell>
        </table:table-row>
        <table:table-row>
          <table:table-cell office:value-type="string" table:style-name="tablecell">
            <text:p text:style-name="tablealignleft">2</text:p>
          </table:table-cell>
          <table:table-cell office:value-type="string" table:style-name="tablecell">
            <text:p text:style-name="tablealignleft">PPK-SKPD</text:p>
          </table:table-cell>
          <table:table-cell office:value-type="string" table:style-name="tablecell">
            <text:p text:style-name="tablealignleft">Meneliti dan memverifikasi dokumen SPP</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list text:style-name="List_20_1" text:continue-numbering="false">
        <text:list-item>
          <text:p text:style-name="List_20_1_Content_First"> Adanya bukti pengeluaran untuk jenis SPP tertentu untuk menguji kesesuaian dengan Surat Pernyataan Tanggungjawab Belanja.</text:p>
        </text:list-item>
        <text:list-item>
          <text:p text:style-name="List_20_1_Content_Last"> Jenis SPP tertentu diharuskan memeriksa ketersediaan anggaran dengan cara melihat SPD Belanja Tidak Langsung yang telah terbit</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verifikasi SPP:</text:p>
      <text:list text:style-name="List_20_1" text:continue-numbering="false">
        <text:list-item>
          <text:p text:style-name="List_20_1_Content_First"> Masuk ke aplikasi sebagai PPK SKPD</text:p>
        </text:list-item>
        <text:list-item>
          <text:p text:style-name="List_20_1_Content_Last"> Pilih <text:span text:style-name="Strong_20_Emphasis">Modul Belanja &gt; Menu SPM &gt; Verifikasi SPP</text:span>,dan pilih Periode Pengajuan dan Satuan Kerja. Kemudian pilih jenis SPP yang akan diverifikasi (SPP UP, SPP GU, SPP TU, SPP LS Gaji dan Tunjangan, SPP LS Honorarium, SPP Barang Jasa dst). Tampilan pilihan di aplikasi sebagai berikut :</text:p>
        </text:list-item>
      </text:list>
      <text:p text:style-name="Text_20_body"><draw:frame draw:style-name="media" draw:name="0" text:anchor-type="as-char" draw:z-index="0" svg:width="33.284583333333cm" style:rel-width="100%" svg:height="17.541875cm" style:rel-height="scale"><draw:image xlink:href="Pictures/5ccd784a6374f880989d30da2c3ba113.jpg" xlink:type="simple" xlink:show="embed" xlink:actuate="onLoad"/></draw:frame></text:p>
      <text:p text:style-name="Text_20_body"><draw:frame draw:style-name="media" draw:name="jenis_spp.jpg Legend" text:anchor-type="as-char" draw:z-index="0" svg:width="7.4083333333333cm"><draw:text-box><text:p text:style-name="legendcenter"><draw:frame draw:style-name="media" draw:name="jenis_spp.jpg" text:anchor-type="as-char" draw:z-index="1" svg:width="7.4083333333333cm" svg:height="4.5508333333333cm"><draw:image xlink:href="Pictures/2b8a3ec94a8a265ee6ccac7f9dc93bdc.jpg" xlink:type="simple" xlink:show="embed" xlink:actuate="onLoad"/></draw:frame>jenis_spp.jpg</text:p></draw:text-box></draw:frame></text:p>
      <text:list text:style-name="List_20_1" text:continue-numbering="false">
        <text:list-item>
          <text:p text:style-name="LastListParagraph_List_20_1_Content_First"> Tampilan semua jenis SPP di aplikasi :</text:p>
        </text:list-item>
      </text:list>
      <text:p text:style-name="Text_20_body"><draw:frame draw:style-name="media" draw:name="list_register_spp.jpg Legend" text:anchor-type="as-char" draw:z-index="0" svg:width="33.390416666667cm" style:rel-width="100%"><draw:text-box><text:p text:style-name="legendcenter"><draw:frame draw:style-name="media" draw:name="list_register_spp.jpg" text:anchor-type="as-char" draw:z-index="2" svg:width="33.390416666667cm" style:rel-width="100%" svg:height="12.805833333333cm" style:rel-height="scale"><draw:image xlink:href="Pictures/00115396a99d54f67538f216c6b18ea1.jpg" xlink:type="simple" xlink:show="embed" xlink:actuate="onLoad"/></draw:frame>list_register_spp.jpg</text:p></draw:text-box></draw:frame></text:p>
      <text:list text:style-name="List_20_1" text:continue-numbering="false">
        <text:list-item>
          <text:p text:style-name="LastListParagraph_List_20_1_Content_First"> Lihat status SPP, (Draft, Disetujui, Ditolak, Final). Contoh diatas status SPP adalah Disetujui.</text:p>
        </text:list-item>
      </text:list>
      <text:p text:style-name="Text_20_body"><draw:frame draw:style-name="media" draw:name="status_spp.jpg Legend" text:anchor-type="as-char" draw:z-index="0" svg:width="5.2652083333333cm"><draw:text-box><text:p text:style-name="legendcenter"><draw:frame draw:style-name="media" draw:name="status_spp.jpg" text:anchor-type="as-char" draw:z-index="3" svg:width="5.2652083333333cm" svg:height="2.4341666666667cm"><draw:image xlink:href="Pictures/40945654c6331c0e34fd8c34e03b5b02.jpg" xlink:type="simple" xlink:show="embed" xlink:actuate="onLoad"/></draw:frame>status_spp.jpg</text:p></draw:text-box></draw:frame></text:p>
      <text:list text:style-name="List_20_1" text:continue-numbering="false">
        <text:list-item>
          <text:p text:style-name="LastListParagraph_List_20_1_Content_First"> Bila status masih Draft, PPK-SKPD bertugas meneliti dan memverifikasi SPP (Disetujui, Ditolak) yang diajukan oleh Bendahara Pengeluar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belanja:spp_spm:verifikasi_spp</dc:title>
  </office:meta>
</office:document-meta>
</file>