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29bf881a571badaacd99414250449a29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belanja:spp_spm:spp:spp_up"/><text:bookmark-start text:name="__RefHeading___prosedur_operasional_pengajuan_spp-up_1"/><text:bookmark-start text:name="prosedur_operasional_pengajuan_spp-up"/>Prosedur Operasional Pengajuan SPP-UP<text:bookmark-end text:name="__RefHeading___prosedur_operasional_pengajuan_spp-up_1"/><text:bookmark-end text:name="prosedur_operasional_pengajuan_spp-up"/></text:h>
      <text:h text:style-name="Heading_20_3" text:outline-level="3"><text:bookmark-start text:name="__RefHeading___fungsi_2"/><text:bookmark-start text:name="fungsi"/>Fungsi<text:bookmark-end text:name="__RefHeading___fungsi_2"/><text:bookmark-end text:name="fungsi"/></text:h>
      <text:p text:style-name="Text_20_body">Surat Permintaan Pembayaran Uang Persediaan (SPP-UP) adalah dokumen yang diajukan oleh Bendahara Pengeluaran ke Pengguna Anggaran / Kuasa Pengguna Anggaran melalui Pejabat Penatausahaan Keuangan (PPK) SKPD untuk permintaan uang muka kerja yang bersifat pengisian kembali (<text:span text:style-name="Emphasis">revolving</text:span>) yang tidak dapat dilakukan dengan pembayaran langsung.</text:p>
      <text:h text:style-name="Heading_20_3" text:outline-level="3"><text:bookmark-start text:name="__RefHeading___pelaku_operasional_3"/><text:bookmark-start text:name="pelaku_operasional"/>Pelaku Operasional<text:bookmark-end text:name="__RefHeading___pelaku_operasional_3"/><text:bookmark-end text:name="pelaku_operasional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No</text:p>
          </table:table-cell>
          <table:table-cell office:value-type="string" table:style-name="tableheader">
            <text:p text:style-name="Table_20_Heading">Pelaku</text:p>
          </table:table-cell>
          <table:table-cell office:value-type="string" table:style-name="tableheader">
            <text:p text:style-name="Table_20_Heading">Fungsi</text:p>
          </table:table-cell>
        </table:table-row>
        <table:table-row>
          <table:table-cell office:value-type="string" table:style-name="tablecell">
            <text:p text:style-name="tablealignleft">1</text:p>
          </table:table-cell>
          <table:table-cell office:value-type="string" table:style-name="tablecell">
            <text:p text:style-name="tablealignleft">Bendahara Pengeluaran</text:p>
          </table:table-cell>
          <table:table-cell office:value-type="string" table:style-name="tablecell">
            <text:p text:style-name="tablealignleft">Mempersiapkan dokumen SPP dan mengajukan dokumen SPP ke PPK SKPD</text:p>
          </table:table-cell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</table:table>
      <text:h text:style-name="Heading_20_3" text:outline-level="3"><text:bookmark-start text:name="__RefHeading___prasyarat_kondisional_4"/><text:bookmark-start text:name="prasyarat_kondisional"/>Prasyarat Kondisional<text:bookmark-end text:name="__RefHeading___prasyarat_kondisional_4"/><text:bookmark-end text:name="prasyarat_kondisional"/></text:h>
      <text:p text:style-name="Text_20_body">Beberapa prasyarat kondisional dalam pengajuan SPP-UP adalah sebagai berikut :</text:p>
      <text:list text:style-name="List_20_1" text:continue-numbering="false">
        <text:list-item>
          <text:p text:style-name="List_20_1_Content_First"> Jumlah UP SKPD sudah harus diisikan terlebih dahulu oleh Dinas Keuangan berdasarkan SK Kepala Daerah terkait penetapan UP SKPD;</text:p>
        </text:list-item>
        <text:list-item>
          <text:p text:style-name="List_20_1_Content_Last"> Pengajuan SPP-UP hanya dapat dilakukan satu dalam satu tahun anggaran;</text:p>
        </text:list-item>
      </text:list>
      <text:h text:style-name="Heading_20_3" text:outline-level="3"><text:bookmark-start text:name="__RefHeading___proses_operasional_5"/><text:bookmark-start text:name="proses_operasional"/>Proses Operasional<text:bookmark-end text:name="__RefHeading___proses_operasional_5"/><text:bookmark-end text:name="proses_operasional"/></text:h>
      <text:p text:style-name="Text_20_body">Berikut adalah prosedur operasional penggunaan aplikasi SIMRAL dalam proses pengajuan SPP-UP :</text:p>
      <text:list text:style-name="Numbering_20_1" text:continue-numbering="false">
        <text:list-item>
          <text:p text:style-name="Numbering_20_1_Content_First"> Masuk ke aplikasi sebagai Bendahara Pengeluaran SKPD;</text:p>
        </text:list-item>
        <text:list-item>
          <text:p text:style-name="Numbering_20_1_Content"> Pilih <text:span text:style-name="Strong_20_Emphasis">Modul Belanja &gt; Menu SPP &gt; Pengajuan SPP</text:span>,dan pilih Periode Pengajuan dan Jenis SPP (SPP-UP), maka akan tampil list SPP-UP yang pada unit kerja yang bersangkutan. Tampilan aplikasi sebagai berikut; <draw:frame draw:style-name="media" draw:name="5_list_pengajuan_spp.jpg Legend" text:anchor-type="as-char" draw:z-index="0" svg:width="33.81375cm" style:rel-width="100%"><draw:text-box><text:p text:style-name="legendcenter"><draw:frame draw:style-name="media" draw:name="5_list_pengajuan_spp.jpg" text:anchor-type="as-char" draw:z-index="0" svg:width="33.81375cm" style:rel-width="100%" svg:height="10.795cm" style:rel-height="scale"><draw:image xlink:href="Pictures/29bf881a571badaacd99414250449a29.jpg" xlink:type="simple" xlink:show="embed" xlink:actuate="onLoad"/></draw:frame>5_list_pengajuan_spp.jpg</text:p></draw:text-box></draw:frame></text:p>
        </text:list-item>
        <text:list-item>
          <text:p text:style-name="Numbering_20_1_Content_Last"> Untuk menambahkan SPP-UP, klik tombol [+] pada toolbar diatas, maka akan ditampilkan form isian untuk pengajuan SPP-UP sebagai berikut; -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7::00:00</meta:creation-date>
    <dc:creator>Generated</dc:creator>
    <dc:date>1970-01-01T07::00:00</dc:date>
    <dc:language>en-US</dc:language>
    <meta:editing-cycles>1</meta:editing-cycles>
    <meta:editing-duration>PT0S</meta:editing-duration>
    <dc:title>belanja:spp_spm:spp:spp_up</dc:title>
  </office:meta>
</office:document-meta>
</file>