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9bf881a571badaacd99414250449a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:pengajuan_spp_up"/><text:bookmark-start text:name="__RefHeading___prosedur_operasional_pengajuan_spp-up_1"/><text:bookmark-start text:name="prosedur_operasional_pengajuan_spp-up"/>Prosedur Operasional Pengajuan SPP-UP<text:bookmark-end text:name="__RefHeading___prosedur_operasional_pengajuan_spp-up_1"/><text:bookmark-end text:name="prosedur_operasional_pengajuan_spp-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Surat Permintaan Pembayaran Uang Persediaan (SPP-UP) adalah dokumen yang diajukan oleh Bendahara Pengeluaran ke Pengguna Anggaran / Kuasa Pengguna Anggaran melalui Pejabat Penatausahaan Keuangan (PPK) SKPD untuk permintaan uang muka kerja yang bersifat pengisian kembali (<text:span text:style-name="Emphasis">revolving</text:span>) yang tidak dapat dilakukan dengan pembayaran langsung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 SKPD</text:p>
          </table:table-cell>
          <table:table-cell office:value-type="string" table:style-name="tablecell">
            <text:p text:style-name="tablealignleft">Mempersiapkan dokumen SPP-UP dan mengajukan dokumen SPP-UP ke PPK S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gajuan SPP-UP adalah sebagai berikut :</text:p>
      <text:list text:style-name="List_20_1" text:continue-numbering="false">
        <text:list-item>
          <text:p text:style-name="List_20_1_Content_First"> Jumlah UP SKPD sudah harus diisikan terlebih dahulu oleh Dinas Keuangan berdasarkan SK Kepala Daerah terkait <text:a xlink:type="simple" xlink:href="https://repo.kuarta.co.id/simralwiki/doku.php?id=belanja:persiapan_belanja:uang_persediaan" text:style-name="Internet_20_link" text:visited-style-name="Visited_20_Internet_20_Link">penetapan UP</text:a> SKPD;</text:p>
        </text:list-item>
        <text:list-item>
          <text:p text:style-name="List_20_1_Content_Last"> Pengajuan SPP-UP hanya dapat dilakukan satu dalam satu tahun anggaran;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pengajuan SPP-UP :</text:p>
      <text:list text:style-name="List_20_1" text:continue-numbering="false">
        <text:list-item>
          <text:p text:style-name="List_20_1_Content_First"> Masuk ke aplikasi sebagai Bendahara Pengeluaran SKPD;</text:p>
        </text:list-item>
        <text:list-item>
          <text:p text:style-name="List_20_1_Content_Last"> Pilih <text:span text:style-name="Strong_20_Emphasis">Modul Belanja &gt; Menu SPP &gt; Pengajuan SPP</text:span>,dan pilih Periode Pengajuan dan Jenis SPP (SPP-UP), maka akan tampil list SPP-UP yang pada unit kerja yang bersangkutan. Tampilan aplikasi sebagai berikut:<draw:frame draw:style-name="media" draw:name="5_list_pengajuan_spp.jpg Legend" text:anchor-type="as-char" draw:z-index="0" svg:width="33.81375cm" style:rel-width="100%"><draw:text-box><text:p text:style-name="legendcenter"><draw:frame draw:style-name="media" draw:name="5_list_pengajuan_spp.jpg" text:anchor-type="as-char" draw:z-index="0" svg:width="33.81375cm" style:rel-width="100%" svg:height="10.795cm" style:rel-height="scale"><draw:image xlink:href="Pictures/29bf881a571badaacd99414250449a29.jpg" xlink:type="simple" xlink:show="embed" xlink:actuate="onLoad"/></draw:frame>5_list_pengajuan_spp.jpg</text:p></draw:text-box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:pengajuan_spp_up</dc:title>
  </office:meta>
</office:document-meta>
</file>