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97ddd3f4a217b13b8f72c9a7357a6dd.jpg"/>
  <manifest:file-entry manifest:media-type="image/jpeg" manifest:full-path="Pictures/db8af7615850639c7ae718bb7aba337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lanja:spp_spm:pengajuan_spp_tu"/><text:bookmark-start text:name="__RefHeading___prosedur_operasional_pengajuan_spp_tu_1"/><text:bookmark-start text:name="prosedur_operasional_pengajuan_spp_tu"/>Prosedur Operasional Pengajuan SPP TU<text:bookmark-end text:name="__RefHeading___prosedur_operasional_pengajuan_spp_tu_1"/><text:bookmark-end text:name="prosedur_operasional_pengajuan_spp_tu"/></text:h>
      <text:h text:style-name="Heading_20_3" text:outline-level="3"><text:bookmark-start text:name="__RefHeading___fungsi_2"/><text:bookmark-start text:name="fungsi"/>Fungsi<text:bookmark-end text:name="__RefHeading___fungsi_2"/><text:bookmark-end text:name="fungsi"/></text:h>
      <text:p text:style-name="Text_20_body">SPP-TU atau SPP Tambahan Uang adalah dokumen yang diajukan oleh Bendahara Pengeluaran kepada PPK-SKPD untuk permintaan tambahan uang persediaan guna melaksanakan kegiatan SKPD yang bersifat mendesak dan tidak dapat dipergunakan untuk pembayaran langsung dan uang persediaan.</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Bendahara Pengeluaran</text:p>
          </table:table-cell>
          <table:table-cell office:value-type="string" table:style-name="tablecell">
            <text:p text:style-name="tablealignleft">Melakukan input SPP-TU</text:p>
          </table:table-cell>
        </table:table-row>
        <table:table-row>
          <table:table-cell office:value-type="string" table:style-name="tablecell">
            <text:p text:style-name="tablealignleft">2</text:p>
          </table:table-cell>
          <table:table-cell office:value-type="string" table:style-name="tablecell">
            <text:p text:style-name="tablealignleft">PPK-SKPD</text:p>
          </table:table-cell>
          <table:table-cell office:value-type="string" table:style-name="tablecell">
            <text:p text:style-name="tablealignleft">Meneliti dan memverifikasi dokumen SPP-TU</text:p>
          </table:table-cell>
        </table:table-row>
      </table:table>
      <text:p text:style-name="Text_20_body"><text:line-break/></text:p>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list text:style-name="List_20_1" text:continue-numbering="false">
        <text:list-item>
          <text:p text:style-name="List_20_1_Content_First"> SPP-TU digunakan untuk melaksanakan kegiatan yang bersifat mendesak atau sesuai dengan jadwal kegiatan yang harus segera dilaksanakan.</text:p>
        </text:list-item>
        <text:list-item>
          <text:p text:style-name="List_20_1_Content"> Tambahan uang digunakan untuk kebutuhan satu bulan, jika tidak habis digunakan dalam satu bulan, maka sisa tambahan uang harus disetor kembali ke Rekening Kas umum Daerah pada akhir periode permintaan uang persediaan.</text:p>
        </text:list-item>
        <text:list-item>
          <text:p text:style-name="List_20_1_Content_Last"> SPJ-TU sebelumnya telah disetujui.</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erbitan SPP-TU:</text:p>
      <text:list text:style-name="List_20_1" text:continue-numbering="false">
        <text:list-item>
          <text:p text:style-name="List_20_1_Content_First"> Masuk ke aplikasi sebagai Bendahara Pengeluaran SKPD</text:p>
        </text:list-item>
        <text:list-item>
          <text:p text:style-name="List_20_1_Content_Last"> Pilih <text:span text:style-name="Strong_20_Emphasis">Modul Belanja &gt; Menu SPP &gt; Pengajuan SPP</text:span>,dan pilih Periode Pengajuan dan Jenis SPP (SPP-TU), maka akan tampil list SPP-TU pada unit kerja yang bersangkutan. Tampilan aplikasi sebagai berikut :</text:p>
        </text:list-item>
      </text:list>
      <text:p text:style-name="Text_20_body"><draw:frame draw:style-name="media" draw:name="list_pengajuan_spp_tu.jpg Legend" text:anchor-type="as-char" draw:z-index="0" svg:width="27.834166666667cm" style:rel-width="100%"><draw:text-box><text:p text:style-name="legendcenter"><draw:frame draw:style-name="media" draw:name="list_pengajuan_spp_tu.jpg" text:anchor-type="as-char" draw:z-index="0" svg:width="27.834166666667cm" style:rel-width="100%" svg:height="11.324166666667cm" style:rel-height="scale"><draw:image xlink:href="Pictures/897ddd3f4a217b13b8f72c9a7357a6dd.jpg" xlink:type="simple" xlink:show="embed" xlink:actuate="onLoad"/></draw:frame>list_pengajuan_spp_tu.jpg</text:p></draw:text-box></draw:frame></text:p>
      <text:list text:style-name="List_20_1" text:continue-numbering="false">
        <text:list-item>
          <text:p text:style-name="LastListParagraph_List_20_1_Content_First"> Untuk menambahkan SPP-TU klik tombol [+] pada toolbar diatas, maka akan ditampilkan form isian untuk penerbitan SPP-TU sebagai berikut.</text:p>
        </text:list-item>
      </text:list>
      <text:p text:style-name="Text_20_body"><draw:frame draw:style-name="media" draw:name="input_pengajuan_spp_tu.jpg Legend" text:anchor-type="as-char" draw:z-index="0" svg:width="27.569583333333cm" style:rel-width="100%"><draw:text-box><text:p text:style-name="legendcenter"><draw:frame draw:style-name="media" draw:name="input_pengajuan_spp_tu.jpg" text:anchor-type="as-char" draw:z-index="1" svg:width="27.569583333333cm" style:rel-width="100%" svg:height="22.912916666667cm" style:rel-height="scale"><draw:image xlink:href="Pictures/db8af7615850639c7ae718bb7aba337c.jpg" xlink:type="simple" xlink:show="embed" xlink:actuate="onLoad"/></draw:frame>input_pengajuan_spp_tu.jpg</text:p></draw:text-box></draw:frame></text:p>
      <text:list text:style-name="List_20_1" text:continue-numbering="false">
        <text:list-item/>
      </text:list>
      <text:list text:style-name="List_20_1" text:continue-numbering="false">
        <text:list-item/>
      </text:list>
      <text:list text:style-name="List_20_1" text:continue-numbering="false">
        <text:list-item/>
        <text:list-item/>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belanja:spp_spm:pengajuan_spp_tu</dc:title>
  </office:meta>
</office:document-meta>
</file>