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f39b786c65448744369c4ea85da03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:pengajuan_spp_lsppkd"/><text:bookmark-start text:name="__RefHeading___prosedur_operasional_pengajuan_spp_ls_ppkd_1"/><text:bookmark-start text:name="prosedur_operasional_pengajuan_spp_ls_ppkd"/>Prosedur Operasional Pengajuan SPP LS PPKD<text:bookmark-end text:name="__RefHeading___prosedur_operasional_pengajuan_spp_ls_ppkd_1"/><text:bookmark-end text:name="prosedur_operasional_pengajuan_spp_ls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Dokumen yang diajukan oleh bendahara pengeluaran PPKD untuk permintaan pembayaran atas transaksi-transaksi yang dilakukan PPKD dengan jumlah, penerima, peruntukan, dan waktu pembayaran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 PPKD</text:p>
          </table:table-cell>
          <table:table-cell office:value-type="string" table:style-name="tablecell">
            <text:p text:style-name="tablealignleft">Melakukan input SPP-LS PPKD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PK-SKPD</text:p>
          </table:table-cell>
          <table:table-cell office:value-type="string" table:style-name="tablecell">
            <text:p text:style-name="tablealignleft">Meneliti dan memverifikasi dokumen SPP-LS PPKD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SPP LS PPKD hanya digunakan untuk pembayaran atas belanja-belanja PPKD seperti belanja hibah, belanja bunga dan belanja tidak terduga yang dibayarkan melalui Bendahara Pengeluaran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erbitan SPP LS PPKD:</text:p>
      <text:list text:style-name="List_20_1" text:continue-numbering="false">
        <text:list-item>
          <text:p text:style-name="List_20_1_Content_First"> Masuk ke aplikasi sebagai Bendahara Pengeluaran SKPD</text:p>
        </text:list-item>
        <text:list-item>
          <text:p text:style-name="List_20_1_Content_Last"> Pilih <text:span text:style-name="Strong_20_Emphasis">Modul Belanja &gt; Menu SPP &gt; Pengajuan SPP</text:span>, dan pilih Periode Pengajuan dan Jenis SPP (SPP-TU), maka akan tampil list SPP-TU yang pada unit kerja yang bersangkutan. Tampilan aplikasi sebagai berikut :</text:p>
        </text:list-item>
      </text:list>
      <text:p text:style-name="Text_20_body"><draw:frame draw:style-name="media" draw:name="0" text:anchor-type="as-char" draw:z-index="0" svg:width="33.231666666667cm" style:rel-width="100%" svg:height="19.552708333333cm" style:rel-height="scale"><draw:image xlink:href="Pictures/80f39b786c65448744369c4ea85da03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:pengajuan_spp_lsppkd</dc:title>
  </office:meta>
</office:document-meta>
</file>