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19e15b3c8f266fa930025bb7e42917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spp_spm:pengajuan_spp_lsgaji"/><text:bookmark-start text:name="__RefHeading___prosedur_operasional_pengajuan_spp_ls_gaji_dan_tunjangan_1"/><text:bookmark-start text:name="prosedur_operasional_pengajuan_spp_ls_gaji_dan_tunjangan"/>Prosedur Operasional Pengajuan SPP LS Gaji dan Tunjangan<text:bookmark-end text:name="__RefHeading___prosedur_operasional_pengajuan_spp_ls_gaji_dan_tunjangan_1"/><text:bookmark-end text:name="prosedur_operasional_pengajuan_spp_ls_gaji_dan_tunjang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Dokumen yang diajukan oleh bendahara pengeluaran untuk permintaan pembayaran gaji dan tunjangan dengan jumlah, penerima, peruntukan, dan waktu pembayaran tertentu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endahara Pengeluaran</text:p>
          </table:table-cell>
          <table:table-cell office:value-type="string" table:style-name="tablecell">
            <text:p text:style-name="tablealignleft">Melakukan input SPP-LS Gaji dan Tunjangan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PPK-SKPD</text:p>
          </table:table-cell>
          <table:table-cell office:value-type="string" table:style-name="tablecell">
            <text:p text:style-name="tablealignleft">Meneliti dan memverifikasi dokumen SPP-LS Gaji dan Tunjangan</text:p>
          </table:table-cell>
        </table:table-row>
      </table:table>
      <text:p text:style-name="Text_20_body"><text:line-break/></text:p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astListParagraph_List_20_1_Content_First"> Cek ketersediaan anggaran dengan cara melihat SPD Belanja Tidak Langsung yang telah terbit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erbitan SPP-LS Gaji dan Tunjangan:</text:p>
      <text:list text:style-name="List_20_1" text:continue-numbering="false">
        <text:list-item>
          <text:p text:style-name="List_20_1_Content_First"> Masuk ke aplikasi sebagai Bendahara Pengeluaran SKPD</text:p>
        </text:list-item>
        <text:list-item>
          <text:p text:style-name="List_20_1_Content_Last"> Pilih <text:span text:style-name="Strong_20_Emphasis">Modul Belanja &gt; Menu SPP &gt; Pengajuan SPP</text:span>,dan pilih Periode Pengajuan dan Jenis SPP (SPP LS Gaji dan Tunjangan), maka akan tampil list SPP LS Gaji dan Tunjangan pada unit kerja yang bersangkutan. Tampilan aplikasi sebagai berikut :</text:p>
        </text:list-item>
      </text:list>
      <text:p text:style-name="Text_20_body"><draw:frame draw:style-name="media" draw:name="list_pengajuan_spp_gaji_dan_tunjangan.jpg Legend" text:anchor-type="as-char" draw:z-index="0" svg:width="27.966458333333cm" style:rel-width="100%"><draw:text-box><text:p text:style-name="legendcenter"><draw:frame draw:style-name="media" draw:name="list_pengajuan_spp_gaji_dan_tunjangan.jpg" text:anchor-type="as-char" draw:z-index="0" svg:width="27.966458333333cm" style:rel-width="100%" svg:height="10.00125cm" style:rel-height="scale"><draw:image xlink:href="Pictures/f19e15b3c8f266fa930025bb7e42917a.jpg" xlink:type="simple" xlink:show="embed" xlink:actuate="onLoad"/></draw:frame>list_pengajuan_spp_gaji_dan_tunjangan.jpg</text:p></draw:text-box></draw:frame></text:p>
      <text:list text:style-name="List_20_1" text:continue-numbering="false">
        <text:list-item/>
      </text:list>
      <text:p text:style-name="Text_20_body">Untuk menambahkan SPP-TU klik tombol [+] pada toolbar diatas, maka akan ditampilkan form isian untuk penerbitan SPP-TU sebagai beriku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spp_spm:pengajuan_spp_lsgaji</dc:title>
  </office:meta>
</office:document-meta>
</file>