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ea5b96fab4f3002e6c89ce14bfb9b5.jpg"/>
  <manifest:file-entry manifest:media-type="image/jpeg" manifest:full-path="Pictures/e6dd48fd6c286d17fcac1547fa9df9d1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pengajuan_spp_gu"/><text:bookmark-start text:name="__RefHeading___prosedur_operasional_pengajuan_spp_gu_1"/><text:bookmark-start text:name="prosedur_operasional_pengajuan_spp_gu"/>Prosedur Operasional Pengajuan SPP GU<text:bookmark-end text:name="__RefHeading___prosedur_operasional_pengajuan_spp_gu_1"/><text:bookmark-end text:name="prosedur_operasional_pengajuan_spp_g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_Last"> <text:span text:style-name="Strong_20_Emphasis">Modul Belanja &gt; Menu SPP &gt; Pengajuan SPP</text:span></text:p>
        </text:list-item>
      </text:list>
      <text:p text:style-name="Text_20_body"><draw:frame draw:style-name="media" draw:name="list_pengajuan_spp-gu.jpg Legend" text:anchor-type="as-char" draw:z-index="0" svg:width="27.913541666667cm" style:rel-width="100%"><draw:text-box><text:p text:style-name="legendcenter"><draw:frame draw:style-name="media" draw:name="list_pengajuan_spp-gu.jpg" text:anchor-type="as-char" draw:z-index="0" svg:width="27.913541666667cm" style:rel-width="100%" svg:height="9.6572916666667cm" style:rel-height="scale"><draw:image xlink:href="Pictures/50ea5b96fab4f3002e6c89ce14bfb9b5.jpg" xlink:type="simple" xlink:show="embed" xlink:actuate="onLoad"/></draw:frame>list_pengajuan_spp-gu.jpg</text:p></draw:text-box></draw:frame></text:p>
      <text:list text:style-name="List_20_1" text:continue-numbering="false">
        <text:list-item/>
      </text:list>
      <text:p text:style-name="Text_20_body"><draw:frame draw:style-name="media" draw:name="input_pengajuan_spp-gu.jpg Legend" text:anchor-type="as-char" draw:z-index="0" svg:width="27.966458333333cm" style:rel-width="100%"><draw:text-box><text:p text:style-name="legendcenter"><draw:frame draw:style-name="media" draw:name="input_pengajuan_spp-gu.jpg" text:anchor-type="as-char" draw:z-index="1" svg:width="27.966458333333cm" style:rel-width="100%" svg:height="21.484166666667cm" style:rel-height="scale"><draw:image xlink:href="Pictures/e6dd48fd6c286d17fcac1547fa9df9d1.jpg" xlink:type="simple" xlink:show="embed" xlink:actuate="onLoad"/></draw:frame>input_pengajuan_spp-gu.jpg</text:p></draw:text-box></draw:frame></text:p>
      <text:list text:style-name="List_20_1" text:continue-numbering="false">
        <text:list-item>
          <text:p text:style-name="List_20_1_Content_First"> Kolom <text:span text:style-name="Strong_20_Emphasis">Jenis </text:span><text:span text:style-name="Strong_20_Emphasis">SPP</text:span>dipilih SPP GU;</text:p>
        </text:list-item>
        <text:list-item>
          <text:p text:style-name="List_20_1_Content"> Kolom <text:span text:style-name="Strong_20_Emphasis">No Urut SPP</text:span>  otomatis;</text:p>
        </text:list-item>
        <text:list-item>
          <text:p text:style-name="List_20_1_Content"> Kolom <text:span text:style-name="Strong_20_Emphasis">No SPP </text:span>otomatis;</text:p>
        </text:list-item>
        <text:list-item>
          <text:p text:style-name="List_20_1_Content"> Kolom<text:span text:style-name="Strong_20_Emphasis"> Uraian Peruntukan</text:span>  diisi uraian peruntukan;</text:p>
        </text:list-item>
        <text:list-item>
          <text:p text:style-name="List_20_1_Content"> Kolom <text:span text:style-name="Strong_20_Emphasis">Sumber Pembiayaan</text:span>  dipilih asal sumber pembiayaan;</text:p>
        </text:list-item>
        <text:list-item>
          <text:p text:style-name="List_20_1_Content"> Kolom <text:span text:style-name="Strong_20_Emphasis">Status SPP</text:span>  dipilih status SPP;</text:p>
        </text:list-item>
        <text:list-item>
          <text:p text:style-name="List_20_1_Content"> Kolom <text:span text:style-name="Strong_20_Emphasis">Penandatangan SPP</text:span>  dipilih penandatangan SPP;</text:p>
        </text:list-item>
        <text:list-item>
          <text:p text:style-name="List_20_1_Content"> Kolom <text:span text:style-name="Strong_20_Emphasis">Nama</text:span>  otomatis;</text:p>
        </text:list-item>
        <text:list-item>
          <text:p text:style-name="List_20_1_Content"> Kolom <text:span text:style-name="Strong_20_Emphasis">Jabatan</text:span>  otomatis;</text:p>
        </text:list-item>
        <text:list-item>
          <text:p text:style-name="List_20_1_Content"> Kolom <text:span text:style-name="Strong_20_Emphasis">Pengesahan SPP</text:span>  dipilih pengesah SPP;</text:p>
        </text:list-item>
        <text:list-item>
          <text:p text:style-name="List_20_1_Content"> Kolom <text:span text:style-name="Strong_20_Emphasis">Bank Account</text:span>  dipilih bank account penerima pembayaran SPP;</text:p>
        </text:list-item>
        <text:list-item>
          <text:p text:style-name="List_20_1_Content"> Kolom <text:span text:style-name="Strong_20_Emphasis">Dibayarkan Kepada </text:span>diisi nama penerima pembayaran SPP;</text:p>
        </text:list-item>
        <text:list-item>
          <text:p text:style-name="List_20_1_Content"> Kolom <text:span text:style-name="Strong_20_Emphasis">NPWP </text:span>diisi nomor NPWP;</text:p>
        </text:list-item>
        <text:list-item>
          <text:p text:style-name="List_20_1_Content"> Kolom <text:span text:style-name="Strong_20_Emphasis">Keterangan</text:span>  diisi keterangan;</text:p>
        </text:list-item>
        <text:list-item>
          <text:p text:style-name="List_20_1_Content"> Kolom <text:span text:style-name="Strong_20_Emphasis">No SPJ</text:span>  dipilih nomor SPJ</text:p>
        </text:list-item>
        <text:list-item>
          <text:p text:style-name="List_20_1_Content_Last"> Pastikan semua isian data benar, kemudian tekan tombol penyimpanan data <draw:frame draw:style-name="media" draw:name="2" text:anchor-type="as-char" draw:z-index="2" svg:width="0.66145833333333cm" svg:height="0.555625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pengajuan_spp_gu</dc:title>
  </office:meta>
</office:document-meta>
</file>