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d477de480c8b0018b33a56b9f99727.jpg"/>
  <manifest:file-entry manifest:media-type="image/png" manifest:full-path="Pictures/0a150d64611ce1c35f5b2733b98b3659.png"/>
  <manifest:file-entry manifest:media-type="image/jpeg" manifest:full-path="Pictures/3ba92d3c39ab05961586264e708eae1f.jpg"/>
  <manifest:file-entry manifest:media-type="image/jpeg" manifest:full-path="Pictures/1a4ee5bf47e1790a57125438d52bc558.jpg"/>
  <manifest:file-entry manifest:media-type="image/jpeg" manifest:full-path="Pictures/43bf0ce220f8722bdf077dd91881a00c.jpg"/>
  <manifest:file-entry manifest:media-type="image/jpeg" manifest:full-path="Pictures/dbf47948c21c0a5a1ef5cb688429ed57.jpg"/>
  <manifest:file-entry manifest:media-type="image/jpeg" manifest:full-path="Pictures/e8ff869640ebd7b064295f5d8fe584e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lanja:spp_spm:pengajuan_spm"/><text:bookmark-start text:name="__RefHeading___prosedur_operasional_pengajuan_spm_1"/><text:bookmark-start text:name="prosedur_operasional_pengajuan_spm"/>Prosedur Operasional Pengajuan SPM<text:bookmark-end text:name="__RefHeading___prosedur_operasional_pengajuan_spm_1"/><text:bookmark-end text:name="prosedur_operasional_pengajuan_spm"/></text:h>
      <text:h text:style-name="Heading_20_3" text:outline-level="3"><text:bookmark-start text:name="__RefHeading___fungsi_2"/><text:bookmark-start text:name="fungsi"/>Fungsi<text:bookmark-end text:name="__RefHeading___fungsi_2"/><text:bookmark-end text:name="fungsi"/></text:h>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able:table-cell office:value-type="string" table:style-name="tablecell"/>
        </table:table-row>
        <table:table-row>
          <table:table-cell office:value-type="string" table:style-name="tablecell">
            <text:p text:style-name="tablealignleft">2</text:p>
          </table:table-cell>
          <table:table-cell office:value-type="string" table:style-name="tablecell"/>
          <table:table-cell office:value-type="string" table:style-nam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list-item/>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list text:style-name="List_20_1" text:continue-numbering="false">
        <text:list-item/>
        <text:list-item>
          <text:p text:style-name="List_20_1_Content_Last"> <text:span text:style-name="Strong_20_Emphasis">Modul Belanja &gt; Menu SPM &gt; Penerbitan SPM</text:span>Tampilah pilihan di aplikasi sebagai berikut</text:p>
        </text:list-item>
      </text:list>
      <text:p text:style-name="Text_20_body"><draw:frame draw:style-name="media" draw:name="list_penrbitan_spm.jpg Legend" text:anchor-type="as-char" draw:z-index="0" svg:width="33.284583333333cm" style:rel-width="100%"><draw:text-box><text:p text:style-name="legendcenter"><draw:frame draw:style-name="media" draw:name="list_penrbitan_spm.jpg" text:anchor-type="as-char" draw:z-index="0" svg:width="33.284583333333cm" style:rel-width="100%" svg:height="18.309166666667cm" style:rel-height="scale"><draw:image xlink:href="Pictures/08d477de480c8b0018b33a56b9f99727.jpg" xlink:type="simple" xlink:show="embed" xlink:actuate="onLoad"/></draw:frame>list_penrbitan_spm.jpg</text:p></draw:text-box></draw:frame></text:p>
      <text:list text:style-name="List_20_1" text:continue-numbering="false">
        <text:list-item>
          <text:p text:style-name="LastListParagraph_List_20_1_Content_First"> Untuk menambahkan List Penerbitan Surat Perintah Membayar (SPM), klik tombol <draw:frame draw:style-name="media" draw:name="1" text:anchor-type="as-char" draw:z-index="1" svg:width="0.79375cm" svg:height="0.66145833333333cm"><draw:image xlink:href="Pictures/0a150d64611ce1c35f5b2733b98b3659.png" xlink:type="simple" xlink:show="embed" xlink:actuate="onLoad"/></draw:frame>pada toolbar diatas, maka akan ditampilkan form isian untuk menambah List Pengajuan SPM sebagai berikut:</text:p>
        </text:list-item>
      </text:list>
      <text:p text:style-name="Text_20_body"><draw:frame draw:style-name="media" draw:name="penerbitan_spm_2.jpg Legend" text:anchor-type="as-char" draw:z-index="0" svg:width="27.701875cm" style:rel-width="100%"><draw:text-box><text:p text:style-name="legendcenter"><draw:frame draw:style-name="media" draw:name="penerbitan_spm_2.jpg" text:anchor-type="as-char" draw:z-index="2" svg:width="27.701875cm" style:rel-width="100%" svg:height="7.699375cm" style:rel-height="scale"><draw:image xlink:href="Pictures/3ba92d3c39ab05961586264e708eae1f.jpg" xlink:type="simple" xlink:show="embed" xlink:actuate="onLoad"/></draw:frame>penerbitan_spm_2.jpg</text:p></draw:text-box></draw:frame></text:p>
      <text:list text:style-name="List_20_1" text:continue-numbering="false">
        <text:list-item>
          <text:p text:style-name="LastListParagraph_List_20_1_Content_First"> Pada kolom Jenis SPP pilih jenis SPP yang akan ditambahkan (SPP UP, SPP GU, SPP TU, SPP LS Gaji dan Tunjangan, SPP LS Honorarium, SPP Barang Jasa, SPP TU Nihil, SPP GU Nihil).</text:p>
        </text:list-item>
      </text:list>
      <text:list text:style-name="List_20_1" text:continue-numbering="false">
        <text:list-item>
          <text:p text:style-name="LastListParagraph_List_20_1_Content_First"> Tampilan semua jenis SPM di aplikasi :</text:p>
        </text:list-item>
      </text:list>
      <text:p text:style-name="Text_20_body"><draw:frame draw:style-name="media" draw:name="list_penerbitan_spm.jpg Legend" text:anchor-type="as-char" draw:z-index="0" svg:width="33.390416666667cm" style:rel-width="100%"><draw:text-box><text:p text:style-name="legendcenter"><draw:frame draw:style-name="media" draw:name="list_penerbitan_spm.jpg" text:anchor-type="as-char" draw:z-index="3" svg:width="33.390416666667cm" style:rel-width="100%" svg:height="11.535833333333cm" style:rel-height="scale"><draw:image xlink:href="Pictures/1a4ee5bf47e1790a57125438d52bc558.jpg" xlink:type="simple" xlink:show="embed" xlink:actuate="onLoad"/></draw:frame>list_penerbitan_spm.jpg</text:p></draw:text-box></draw:frame></text:p>
      <text:list text:style-name="List_20_1" text:continue-numbering="false">
        <text:list-item>
          <text:p text:style-name="LastListParagraph_List_20_1_Content_First"> Untuk melihat dan memverifikasi status SPM (Draft, Final, Disetujui, Ditolak, Final). Contoh diatas status SPM adalah Final.</text:p>
        </text:list-item>
      </text:list>
      <text:p text:style-name="Text_20_body"><draw:frame draw:style-name="media" draw:name="status_spm.jpg Legend" text:anchor-type="as-char" draw:z-index="0" svg:width="4.8154166666667cm"><draw:text-box><text:p text:style-name="legendcenter"><draw:frame draw:style-name="media" draw:name="status_spm.jpg" text:anchor-type="as-char" draw:z-index="4" svg:width="4.8154166666667cm" svg:height="2.8839583333333cm"><draw:image xlink:href="Pictures/43bf0ce220f8722bdf077dd91881a00c.jpg" xlink:type="simple" xlink:show="embed" xlink:actuate="onLoad"/></draw:frame>status_spm.jpg</text:p></draw:text-box></draw:frame></text:p>
      <text:list text:style-name="List_20_1" text:continue-numbering="false">
        <text:list-item>
          <text:p text:style-name="LastListParagraph_List_20_1_Content_First"> PPK-SKPD menyiapkan dokumen SPM berdasarkan dokumen SPP yang telah disetujui dalam proses verifikasi SPP, kemudian Pengguna Anggaran atau Kuasa Pengguna Anggaran mengesahkan dan menerbitkan SPM.</text:p>
        </text:list-item>
      </text:list>
      <text:list text:style-name="List_20_1" text:continue-numbering="false">
        <text:list-item>
          <text:p text:style-name="LastListParagraph_List_20_1_Content_First"> Untuk melihat detail view Nomor SPM, klik nomor SPM berwarna biru dibawah kolom No SPM pada List Penerbitan Surat Perintah Membayar (SPM), maka akan ditampilkan :</text:p>
        </text:list-item>
      </text:list>
      <text:p text:style-name="Text_20_body"><draw:frame draw:style-name="media" draw:name="5" text:anchor-type="as-char" draw:z-index="5" svg:width="33.152291666667cm" style:rel-width="100%" svg:height="20.399375cm" style:rel-height="scale"><draw:image xlink:href="Pictures/dbf47948c21c0a5a1ef5cb688429ed57.jpg" xlink:type="simple" xlink:show="embed" xlink:actuate="onLoad"/></draw:frame><draw:frame draw:style-name="media" draw:name="6" text:anchor-type="as-char" draw:z-index="6" svg:width="33.231666666667cm" style:rel-width="100%" svg:height="19.393958333333cm" style:rel-height="scale"><draw:image xlink:href="Pictures/e8ff869640ebd7b064295f5d8fe584e5.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belanja:spp_spm:pengajuan_spm</dc:title>
  </office:meta>
</office:document-meta>
</file>