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elanja:spp_spm:monitoring_status_penerbitan_sp2d"/><text:bookmark-start text:name="__RefHeading___prosedur_operasional_monitoring_status_penerbitan_sp2d_1"/><text:bookmark-start text:name="prosedur_operasional_monitoring_status_penerbitan_sp2d"/>Prosedur Operasional Monitoring Status Penerbitan SP2D<text:bookmark-end text:name="__RefHeading___prosedur_operasional_monitoring_status_penerbitan_sp2d_1"/><text:bookmark-end text:name="prosedur_operasional_monitoring_status_penerbitan_sp2d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Memberikan informasi mengenai posisi dan status SP2D SKPD tertentu berdasar periode dan tahun anggaran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Pengguna Anggaran</text:p>
          </table:table-cell>
          <table:table-cell office:value-type="string" table:style-name="tablecell">
            <text:p text:style-name="tablealignleft">Memonitor status SP2D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belanja:spp_spm:monitoring_status_penerbitan_sp2d</dc:title>
  </office:meta>
</office:document-meta>
</file>