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96522e37e2196c6fb548cf7fbe2f4ca.jpg"/>
  <manifest:file-entry manifest:media-type="image/png" manifest:full-path="Pictures/0a150d64611ce1c35f5b2733b98b3659.png"/>
  <manifest:file-entry manifest:media-type="image/jpeg" manifest:full-path="Pictures/a0db439b61ba98c879eaa39d5c35f58c.jpg"/>
  <manifest:file-entry manifest:media-type="image/jpeg" manifest:full-path="Pictures/e787b3333d72e8ca4bdc594b3d9a701e.jpg"/>
  <manifest:file-entry manifest:media-type="image/jpeg" manifest:full-path="Pictures/41e2d6622f490bc7b6996e9fff0c37f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spd"/><text:bookmark-start text:name="__RefHeading___penerbitan_spd_1"/><text:bookmark-start text:name="penerbitan_spd"/>Penerbitan SPD<text:bookmark-end text:name="__RefHeading___penerbitan_spd_1"/><text:bookmark-end text:name="penerbitan_sp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SPD adalah Surat Penyediaan Dana yang diterbitkan oleh BUD dan berfungsi sebagai alat kontrol manajemen kas daerah. SPD digunakan untuk menyediakan dana operasional kegiatan bagi tiap-tiap SKPD dalam kurun waktu tertentu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SKPD</text:p>
          </table:table-cell>
          <table:table-cell office:value-type="string" table:style-name="tablecell">
            <text:p text:style-name="tablealignleft">Menerima SPD dan menjadikannya acuan dalam penggunaan dan pencairan anggaran operasional kegiatan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Bidang Perbendaharaan Dinas Keuangan</text:p>
          </table:table-cell>
          <table:table-cell office:value-type="string" table:style-name="tablecell">
            <text:p text:style-name="tablealignleft">Menyiapkan penerbitan SPD dan mencetak dokumen SPD dari aplikasi untuk kemudian ditandatangani BUD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PPKD sebagai BUD</text:p>
          </table:table-cell>
          <table:table-cell office:value-type="string" table:style-name="tablecell">
            <text:p text:style-name="tablealignleft">Menandatangani SPD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ist_20_1_Content_First"> SPD diterbitkan berdasarkan hasil rekapitulasi anggaran kas kegiatan yang telah disusun oleh SKPD</text:p>
        </text:list-item>
        <text:list-item>
          <text:p text:style-name="List_20_1_Content"> Hanya DPA dan Anggaran Kas Kegiatan yang dalam status sudah disahkan yang dapat dibuatkan SPD nya</text:p>
        </text:list-item>
        <text:list-item>
          <text:p text:style-name="List_20_1_Content"> Untuk fleksibilitas penggunaan anggaran operasional, SPD disusun sampai pada level kegiatan dan sub kegiatan. Rincian rekening mata anggaran kegiatan tidak ditampilkan dalam Lampiran SPD</text:p>
        </text:list-item>
        <text:list-item>
          <text:p text:style-name="List_20_1_Content"> SPD disusun dalam dua bentuk yaitu SPD Belanja Tidak Langsung dan SPD Belanja Langsung</text:p>
        </text:list-item>
        <text:list-item>
          <text:p text:style-name="List_20_1_Content"> SPD Belanja Tidak Langsung diterbitkan dalam periode tahunan, pada saat berlakunya APBD Penetapan/Murni, APBD Mendahului dan APBD Perubahan</text:p>
        </text:list-item>
        <text:list-item>
          <text:p text:style-name="List_20_1_Content"> SPD Belanja Langsung diterbitkan dalam periode triwulanan</text:p>
        </text:list-item>
        <text:list-item>
          <text:p text:style-name="List_20_1_Content"> SPD yang statusnya telah difinalkan akan bersifat mengikat, dan menjadi pagu maksimum kegiatan dalam pengajuan SPP dan pencatatan BKU Belanja;</text:p>
        </text:list-item>
        <text:list-item>
          <text:p text:style-name="List_20_1_Content"> SPD diperhitungkan secara kumulatif terhadap nilai SPD sebelumnya. Sisa SPD pada periode sebelumnya akan diperhitungkan secara kumulatif pada nilai SPD periode selanjutnya;</text:p>
        </text:list-item>
        <text:list-item>
          <text:p text:style-name="List_20_1_Content"> Jika terjadi pengurangan anggaran pada DPA Perubahan, maka nilai SPD yang diterbitkan akan menjadi minus sebagai pengurang nilai SPD yang diterbitkan sebelum adanya perubahan anggaran;</text:p>
        </text:list-item>
        <text:list-item>
          <text:p text:style-name="List_20_1_Content_Last"> Pada aplikasi, SKPD hanya dapat melihat tampilan SPD yang disiapkan untuk SKPD yang bersangkutan oleh Bidang Perbendaharaan Dinas Keuangan sebagai penanggungjawab penerbitan SPD;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SIMRAL dalam proses penerbitan SPD:</text:p>
      <text:list text:style-name="List_20_1" text:continue-numbering="false">
        <text:list-item>
          <text:p text:style-name="List_20_1_Content_First"> Masuk ke aplikasi sebagai Bidang Perbendaharaan Dinas Keuangan;</text:p>
        </text:list-item>
        <text:list-item>
          <text:p text:style-name="List_20_1_Content"> Pilih <text:span text:style-name="Strong_20_Emphasis">Modul Kasda &gt; Menu SPD &gt; Penerbitan SPD</text:span>, dan parameter pilih Unit Kerja yang diinginkan, maka akan tampil list SPD yang telah disiapkan pada unit kerja yang bersangkutan. Tampilan aplikasi sebagai berikut:<draw:frame draw:style-name="media" draw:name="list_penerbitan_spd.jpg Legend" text:anchor-type="as-char" draw:z-index="0" svg:width="27.384375cm" style:rel-width="100%"><draw:text-box><text:p text:style-name="legendcenter"><draw:frame draw:style-name="media" draw:name="list_penerbitan_spd.jpg" text:anchor-type="as-char" draw:z-index="0" svg:width="27.384375cm" style:rel-width="100%" svg:height="9.2075cm" style:rel-height="scale"><draw:image xlink:href="Pictures/596522e37e2196c6fb548cf7fbe2f4ca.jpg" xlink:type="simple" xlink:show="embed" xlink:actuate="onLoad"/></draw:frame>list_penerbitan_spd.jpg</text:p></draw:text-box></draw:frame></text:p>
        </text:list-item>
        <text:list-item>
          <text:p text:style-name="List_20_1_Content"> Untuk menambahkan SPD klik tombol <draw:frame draw:style-name="media" draw:name="1" text:anchor-type="as-char" draw:z-index="1" svg:width="0.79375cm" svg:height="0.66145833333333cm"><draw:image xlink:href="Pictures/0a150d64611ce1c35f5b2733b98b3659.png" xlink:type="simple" xlink:show="embed" xlink:actuate="onLoad"/></draw:frame>pada toolbar diatas, maka akan ditampilkan form isian untuk penerbitan SPD sebagai berikut:<draw:frame draw:style-name="media" draw:name="input_penerbitan_spd.jpg Legend" text:anchor-type="as-char" draw:z-index="0" svg:width="27.807708333333cm" style:rel-width="100%"><draw:text-box><text:p text:style-name="legendcenter"><draw:frame draw:style-name="media" draw:name="input_penerbitan_spd.jpg" text:anchor-type="as-char" draw:z-index="2" svg:width="27.807708333333cm" style:rel-width="100%" svg:height="18.150416666667cm" style:rel-height="scale"><draw:image xlink:href="Pictures/a0db439b61ba98c879eaa39d5c35f58c.jpg" xlink:type="simple" xlink:show="embed" xlink:actuate="onLoad"/></draw:frame>input_penerbitan_spd.jpg</text:p></draw:text-box></draw:frame></text:p>
        </text:list-item>
        <text:list-item>
          <text:p text:style-name="List_20_1_Content"> Isikan dan pilih data-data yang diperlukan sesuai jenis dan periode SPD yang akan diterbitkan, kemudian tekan tombol <text:span text:style-name="Strong_20_Emphasis">[GENERATE SPD]</text:span>, maka akan muncul notifikasi: <draw:frame draw:style-name="media" draw:name="3" text:anchor-type="as-char" draw:z-index="3" svg:width="10.795cm" svg:height="3.7041666666667cm"><draw:image xlink:href="Pictures/e787b3333d72e8ca4bdc594b3d9a701e.jpg" xlink:type="simple" xlink:show="embed" xlink:actuate="onLoad"/></draw:frame></text:p>
        </text:list-item>
        <text:list-item>
          <text:p text:style-name="List_20_1_Content"> Bila kita klik OK, maka muncul notifikasi: <draw:frame draw:style-name="media" draw:name="4" text:anchor-type="as-char" draw:z-index="4" svg:width="10.530416666667cm" svg:height="3.7041666666667cm"><draw:image xlink:href="Pictures/41e2d6622f490bc7b6996e9fff0c37f5.jpg" xlink:type="simple" xlink:show="embed" xlink:actuate="onLoad"/></draw:frame></text:p>
        </text:list-item>
        <text:list-item>
          <text:p text:style-name="List_20_1_Content_Last"> Data Nama, NIP dan Jabatan PPKD sebagai BUD akan ditampilkan secara otomatis jika data-data tersebut telah diisikan sebelumnya di Modul Setup Aplikasi;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spd</dc:title>
  </office:meta>
</office:document-meta>
</file>