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e5cd9c0dbedadab1f1dffa2e01f8b9f.jpg"/>
  <manifest:file-entry manifest:media-type="image/jpeg" manifest:full-path="Pictures/fb1df31deff11b5fa4c7fe5b94e5c73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rsiapan_belanja:uang_persediaan"/><text:bookmark-start text:name="__RefHeading___prosedur_operasional_penetapan_uang_persediaan_1"/><text:bookmark-start text:name="prosedur_operasional_penetapan_uang_persediaan"/>Prosedur Operasional Penetapan Uang Persediaan<text:bookmark-end text:name="__RefHeading___prosedur_operasional_penetapan_uang_persediaan_1"/><text:bookmark-end text:name="prosedur_operasional_penetapan_uang_persedia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UP merupakan uang kas yang ada di tangan bendahara pengeluaran, dengan karakteristik sebagai berikut:</text:p>
      <text:list text:style-name="List_20_1" text:continue-numbering="false">
        <text:list-item>
          <text:p text:style-name="List_20_1_Content_First"> Hanya diberikan sekali dalam satu tahun anggaran</text:p>
        </text:list-item>
        <text:list-item>
          <text:p text:style-name="List_20_1_Content"> Diberikan pada awal tahun anggaran</text:p>
        </text:list-item>
        <text:list-item>
          <text:p text:style-name="List_20_1_Content"> Merupakan jumlah maksimal (pagu) uang yang dipegang oleh bendahara pengeluaran</text:p>
        </text:list-item>
        <text:list-item>
          <text:p text:style-name="List_20_1_Content"> Untuk digunakan dalam melaksanakan pembayaran kegiatan-kegiatan yang bersifat swakelola</text:p>
        </text:list-item>
        <text:list-item>
          <text:p text:style-name="List_20_1_Content"> Bersifat revolving (adanya pengisian kembali jika telah terpakai)</text:p>
        </text:list-item>
        <text:list-item>
          <text:p text:style-name="List_20_1_Content_Last"> Besarannya tergantung pada “kebijakan daerah” (biasanya dinyatakan dalam Surat Keputusan Kepala Daerah)</text:p>
        </text:list-item>
      </text:list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geluaran</text:p>
          </table:table-cell>
          <table:table-cell office:value-type="string" table:style-name="tablecell">
            <text:p text:style-name="tablealignleft">Mempersiapkan dokumen Penetapan UP berdasarkan SKP Kepala Daerah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netapan Uang Persediaan (UP) adalah sebagai berikut:</text:p>
      <text:list text:style-name="List_20_1" text:continue-numbering="false">
        <text:list-item/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enet :</text:p>
      <text:list text:style-name="List_20_1" text:continue-numbering="false">
        <text:list-item>
          <text:p text:style-name="List_20_1_Content_First"> Masuk ke aplikasi sebagai Bendahara Pengeluaran SKPD.</text:p>
        </text:list-item>
        <text:list-item>
          <text:p text:style-name="List_20_1_Content_Last"> Pilih <text:span text:style-name="Strong_20_Emphasis">Modul APBD/DPA &gt; Menu APBD &gt; Penetapan UP</text:span>, dan pilih Tahun Anggaran, maka akan tampil list Penetapan UP pada unit kerja yang bersangkutan. Tampilan aplikasi sebagai berikut.</text:p>
        </text:list-item>
      </text:list>
      <text:p text:style-name="Text_20_body"><draw:frame draw:style-name="mediacenter" draw:name="list_up.jpg Legend" text:anchor-type="paragraph" draw:z-index="0" svg:width="42.730208333333cm" style:rel-width="100%"><draw:text-box><text:p text:style-name="legendcenter"><draw:frame draw:style-name="mediacenter" draw:name="list_up.jpg" text:anchor-type="paragraph" draw:z-index="0" svg:width="42.730208333333cm" style:rel-width="100%" svg:height="7.3025cm" style:rel-height="scale"><draw:image xlink:href="Pictures/6e5cd9c0dbedadab1f1dffa2e01f8b9f.jpg" xlink:type="simple" xlink:show="embed" xlink:actuate="onLoad"/></draw:frame>list_up.jpg</text:p></draw:text-box></draw:frame></text:p>
      <text:list text:style-name="List_20_1" text:continue-numbering="false">
        <text:list-item/>
      </text:list>
      <text:p text:style-name="Text_20_body"><draw:frame draw:style-name="mediacenter" draw:name="edit_up.jpg Legend" text:anchor-type="paragraph" draw:z-index="0" svg:width="42.677291666667cm" style:rel-width="100%"><draw:text-box><text:p text:style-name="legendcenter"><draw:frame draw:style-name="mediacenter" draw:name="edit_up.jpg" text:anchor-type="paragraph" draw:z-index="1" svg:width="42.677291666667cm" style:rel-width="100%" svg:height="7.8052083333333cm" style:rel-height="scale"><draw:image xlink:href="Pictures/fb1df31deff11b5fa4c7fe5b94e5c738.jpg" xlink:type="simple" xlink:show="embed" xlink:actuate="onLoad"/></draw:frame>edit_up.jpg</text:p></draw:text-box></draw:frame></text:p>
      <text:list text:style-name="List_20_1" text:continue-numbering="false">
        <text:list-item/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rsiapan_belanja:uang_persediaan</dc:title>
  </office:meta>
</office:document-meta>
</file>