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be77e9e0d96a8489570e7b8b4cbc000.jpg"/>
  <manifest:file-entry manifest:media-type="image/png" manifest:full-path="Pictures/0a150d64611ce1c35f5b2733b98b3659.png"/>
  <manifest:file-entry manifest:media-type="image/jpeg" manifest:full-path="Pictures/667f0eaf29dfe1c5a11f8eba6f34df54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rsiapan_belanja:rekening_bank"/><text:bookmark-start text:name="__RefHeading___prosedur_operasional_pengisian_data_rekening_bank_bendahara_1"/><text:bookmark-start text:name="prosedur_operasional_pengisian_data_rekening_bank_bendahara"/>Prosedur Operasional Pengisian Data Rekening Bank Bendahara<text:bookmark-end text:name="__RefHeading___prosedur_operasional_pengisian_data_rekening_bank_bendahara_1"/><text:bookmark-end text:name="prosedur_operasional_pengisian_data_rekening_bank_bendahar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ekening Bank berfungsi untuk mencatat data rekening bank yang ada di Bendahara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No</text:span> </text:p>
          </table:table-cell>
          <table:table-cell office:value-type="string" table:style-name="tableheader">
            <text:p text:style-name="Table_20_Heading"><text:span text:style-name="Strong_20_Emphasis">Pelaku</text:span> </text:p>
          </table:table-cell>
          <table:table-cell office:value-type="string" table:style-name="tableheader">
            <text:p text:style-name="Table_20_Heading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SKPD</text:p>
          </table:table-cell>
          <table:table-cell office:value-type="string" table:style-name="tablecell">
            <text:p text:style-name="tablealignleft">mempersiapkan data rekening bank unit kerja bersangkutan dan melakukan input ke sistem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rikut ini adalah prasyarat kondisional dalam pengisian data rekening bank:</text:p>
      <text:list text:style-name="List_20_1" text:continue-numbering="false">
        <text:list-item>
          <text:p text:style-name="LastListParagraph_List_20_1_Content_First"> Data rekening bank sudah harus tersedia</text:p>
        </text:list-item>
      </text:list>
      <text:h text:style-name="Heading_20_3" text:outline-level="3"><text:bookmark-start text:name="__RefHeading___prosedur_operasional_5"/><text:bookmark-start text:name="prosedur_operasional"/>Prosedur Operasional<text:bookmark-end text:name="__RefHeading___prosedur_operasional_5"/><text:bookmark-end text:name="prosedur_operasional"/></text:h>
      <text:p text:style-name="Text_20_body">Berikut adalah prosedur operasional penggunaan aplikasi dalam pengisian data rekening bank SKPD:</text:p>
      <text:list text:style-name="List_20_1" text:continue-numbering="false">
        <text:list-item>
          <text:p text:style-name="List_20_1_Content_First"> Masuk ke aplikasi sebagai Bendahara SKPD;</text:p>
        </text:list-item>
        <text:list-item>
          <text:p text:style-name="List_20_1_Content"> Pilih <text:span text:style-name="Strong_20_Emphasis">Modul APBD / DPA &gt; Menu APBD &gt; Rekening Bank</text:span>, pilih Tahun Anggaran, Satuan Kerja, dan Sub Unit; maka akan tampil list Bank Account pada unit kerja bersangkutan. Tampilan aplikasi sebagai berikut:<draw:frame draw:style-name="media" draw:name="rek_bank.jpg Legend" text:anchor-type="as-char" draw:z-index="0" svg:width="37.808958333333cm" style:rel-width="100%"><draw:text-box><text:p text:style-name="legendcenter"><draw:frame draw:style-name="media" draw:name="rek_bank.jpg" text:anchor-type="as-char" draw:z-index="0" svg:width="37.808958333333cm" style:rel-width="100%" svg:height="8.9958333333333cm" style:rel-height="scale"><draw:image xlink:href="Pictures/7be77e9e0d96a8489570e7b8b4cbc000.jpg" xlink:type="simple" xlink:show="embed" xlink:actuate="onLoad"/></draw:frame>rek_bank.jpg</text:p></draw:text-box></draw:frame></text:p>
        </text:list-item>
        <text:list-item>
          <text:p text:style-name="List_20_1_Content"> Untuk menambahkan data rekening bank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 atas, maka akan ditampilkan form isian untuk tambah Bank Account sebagai berikut:<draw:frame draw:style-name="media" draw:name="input_rek_bank.jpg Legend" text:anchor-type="as-char" draw:z-index="0" svg:width="37.835416666667cm" style:rel-width="100%"><draw:text-box><text:p text:style-name="legendcenter"><draw:frame draw:style-name="media" draw:name="input_rek_bank.jpg" text:anchor-type="as-char" draw:z-index="2" svg:width="37.835416666667cm" style:rel-width="100%" svg:height="13.282083333333cm" style:rel-height="scale"><draw:image xlink:href="Pictures/667f0eaf29dfe1c5a11f8eba6f34df54.jpg" xlink:type="simple" xlink:show="embed" xlink:actuate="onLoad"/></draw:frame>input_rek_bank.jpg</text:p></draw:text-box></draw:frame></text:p>
        </text:list-item>
        <text:list-item>
          <text:p text:style-name="List_20_1_Content"> Kolom <text:span text:style-name="Strong_20_Emphasis">Jenis Account</text:span>  diisi dengan jenis rekening bendahara;</text:p>
        </text:list-item>
        <text:list-item>
          <text:p text:style-name="List_20_1_Content"> Kolom <text:span text:style-name="Strong_20_Emphasis">No Account</text:span>  diisi dengan nomor rekening bank;</text:p>
        </text:list-item>
        <text:list-item>
          <text:p text:style-name="List_20_1_Content"> Kolom <text:span text:style-name="Strong_20_Emphasis">Nama Account</text:span>  diisi dengan nama di rekening bank;</text:p>
        </text:list-item>
        <text:list-item>
          <text:p text:style-name="List_20_1_Content"> Kolom <text:span text:style-name="Strong_20_Emphasis">Bentuk</text:span>  diisi dengan jenis rekening yaitu tabungan, giro, deposito atau proxy;</text:p>
        </text:list-item>
        <text:list-item>
          <text:p text:style-name="List_20_1_Content"> Kolom <text:span text:style-name="Strong_20_Emphasis">Nama Bank</text:span>  diisi dengan nama bank;</text:p>
        </text:list-item>
        <text:list-item>
          <text:p text:style-name="List_20_1_Content"> Kolom <text:span text:style-name="Strong_20_Emphasis">Rekening MAK</text:span>  diisi dengan rekening mata anggaran;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di toolbar atas untuk menyimpan data-data yang telah diisik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rsiapan_belanja:rekening_bank</dc:title>
  </office:meta>
</office:document-meta>
</file>