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rsiapan_belanja:pejabat_keuangan"/><text:bookmark-start text:name="__RefHeading___prosedur_operasional_penetapan_pejabat_keuangan_1"/><text:bookmark-start text:name="prosedur_operasional_penetapan_pejabat_keuangan"/>Prosedur Operasional Penetapan Pejabat Keuangan<text:bookmark-end text:name="__RefHeading___prosedur_operasional_penetapan_pejabat_keuangan_1"/><text:bookmark-end text:name="prosedur_operasional_penetapan_pejabat_keuang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jabat Keuangan adalah orang yang ditunjuk untuk melaksanakan penatausahaan keuangan pada suatu SKP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jabat Penatausahaan Keuangan ( PPK )</text:p>
          </table:table-cell>
          <table:table-cell office:value-type="string" table:style-name="tablecell">
            <text:p text:style-name="tablealignleft">Melakukan verifikasi dokumen SPP yang diajukan oleh Bendahara Pengeluaran dan meneruskan ke PA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Penerimaan (BPR) SKPD</text:p>
          </table:table-cell>
          <table:table-cell office:value-type="string" table:style-name="tablecell">
            <text:p text:style-name="tablealignleft">Pejabat fungsional yang ditunjuk untuk menerima, menyimpan, menyetorkan, menatausahakan, dan mempertanggungjawabkan uang pendapatan daerah dalam rangka pelaksanaan APBD pada SKPD.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endahara Pengeluaran (BPL)</text:p>
          </table:table-cell>
          <table:table-cell office:value-type="string" table:style-name="tablecell">
            <text:p text:style-name="tablealignleft">Menyiapkan surat perintah pembayaran ( SPP-UP, SPP-GU, SPP-TU )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Pengguna Anggaran ( PA )</text:p>
          </table:table-cell>
          <table:table-cell office:value-type="string" table:style-name="tablecell">
            <text:p text:style-name="tablealignleft">Mengesahkan SPP yang telah dibuat Bendahara Pengeluaran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Kuasa Pengguna Anggaran (KPA)</text:p>
          </table:table-cell>
          <table:table-cell office:value-type="string" table:style-name="tablecell">
            <text:p text:style-name="tablealignleft">Mengesahkan dan menerbitkan SPM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Pejabat Keuangan sudah diisikan di menu Setup SIKD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ejabat Keuangan :</text:p>
      <text:list text:style-name="Numbering_20_1" text:continue-numbering="false">
        <text:list-item>
          <text:p text:style-name="Numbering_20_1_Content_First"> Masuk ke aplikasi sebagai Admin SKPD</text:p>
        </text:list-item>
        <text:list-item>
          <text:p text:style-name="Numbering_20_1_Content_Last"> Pilih <text:span text:style-name="Strong_20_Emphasis">Modul APBD/DPA &gt; Menu APBD &gt; Pejabat </text:span><text:span text:style-name="Strong_20_Emphasis">Keuangan</text:span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rsiapan_belanja:pejabat_keuangan</dc:title>
  </office:meta>
</office:document-meta>
</file>