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3f0f99e996d06af72e6b08ad0e962f9.jpg"/>
  <manifest:file-entry manifest:media-type="image/png" manifest:full-path="Pictures/ea071ad2b76ea6bf8ccf739aeb8db38d.png"/>
  <manifest:file-entry manifest:media-type="image/jpeg" manifest:full-path="Pictures/b5057c301e2c5abfbdf0ff02df156d6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pembukuan_belanja:pengakuan_hutang_belanja"/><text:bookmark-start text:name="__RefHeading___prosedur_operasional_pengakuan_hutang_belanja_1"/><text:bookmark-start text:name="prosedur_operasional_pengakuan_hutang_belanja"/>Prosedur Operasional Pengakuan Hutang Belanja<text:bookmark-end text:name="__RefHeading___prosedur_operasional_pengakuan_hutang_belanja_1"/><text:bookmark-end text:name="prosedur_operasional_pengakuan_hutang_belanja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engakuan Hutang Belanja adalah transaksi pengakuan terhadapa pengeluaran belanja yang mengakibatkan timbulnya hutang. Pengakuan Hutang Belanja berisi realisasi pembayaran hutang melalui Surat Perintah Pencairan Dana ( SP2D )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o</text:span> </text:p>
          </table:table-cell>
          <table:table-cell office:value-type="string" table:style-name="tablecell">
            <text:p text:style-name="tablealignleft"><text:span text:style-name="Strong_20_Emphasis">Pelaku</text:span> </text:p>
          </table:table-cell>
          <table:table-cell office:value-type="string" table:style-name="tablecell">
            <text:p text:style-name="tablealignleft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Pelaku SKPD</text:p>
          </table:table-cell>
          <table:table-cell office:value-type="string" table:style-name="tablecell">
            <text:p text:style-name="tablealignleft">melakukan input transaksi pengakuan hutang belanja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ist_20_1_Content_First"> Status SP2D sudah cair</text:p>
        </text:list-item>
        <text:list-item>
          <text:p text:style-name="List_20_1_Content_Last"> Penerimaan SP2D sudah tercatat di BKU Bendahara Pengeluaran SKPD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>
          <text:p text:style-name="List_20_1_Content_First"> Masuk ke aplikasi Simral</text:p>
        </text:list-item>
        <text:list-item>
          <text:p text:style-name="List_20_1_Content"> Pilih modul <text:span text:style-name="Strong_20_Emphasis">Belanja &gt; Pembukuan Belanja &gt; Pengakuan Belanja, </text:span>maka akan tampil List Transaksi Pengakuan Belanja. Tampilan aplikasinya sebagai berikut :<draw:frame draw:style-name="media" draw:name="1_list_transaksi_pengakuan_belanja.jpg Legend" text:anchor-type="as-char" draw:z-index="0" svg:width="44.7675cm" style:rel-width="100%"><draw:text-box><text:p text:style-name="legendcenter"><draw:frame draw:style-name="media" draw:name="1_list_transaksi_pengakuan_belanja.jpg" text:anchor-type="as-char" draw:z-index="0" svg:width="44.7675cm" style:rel-width="100%" svg:height="9.36625cm" style:rel-height="scale"><draw:image xlink:href="Pictures/a3f0f99e996d06af72e6b08ad0e962f9.jpg" xlink:type="simple" xlink:show="embed" xlink:actuate="onLoad"/></draw:frame>1_list_transaksi_pengakuan_belanja.jpg</text:p></draw:text-box></draw:frame></text:p>
        </text:list-item>
        <text:list-item>
          <text:p text:style-name="List_20_1_Content"> Klik tombol <draw:frame draw:style-name="media" draw:name="1" text:anchor-type="as-char" draw:z-index="1" svg:width="0.396875cm" svg:height="0.37041666666667cm"><draw:image xlink:href="Pictures/ea071ad2b76ea6bf8ccf739aeb8db38d.png" xlink:type="simple" xlink:show="embed" xlink:actuate="onLoad"/></draw:frame>untuk menambahkan <text:span text:style-name="Strong_20_Emphasis">Transaksi Pengakuan Belanja, </text:span>maka akan ditampilkan form isian untuk tambah Transaksi Pengakuan Belanja sebagai berikut :</text:p>
        </text:list-item>
        <text:list-item>
          <text:p text:style-name="List_20_1_Content_Last"> <draw:frame draw:style-name="media" draw:name="1_input_transaksi_pengakuan_belanja.jpg Legend" text:anchor-type="as-char" draw:z-index="0" svg:width="44.000208333333cm" style:rel-width="100%"><draw:text-box><text:p text:style-name="legendcenter"><draw:frame draw:style-name="media" draw:name="1_input_transaksi_pengakuan_belanja.jpg" text:anchor-type="as-char" draw:z-index="2" svg:width="44.000208333333cm" style:rel-width="100%" svg:height="21.007916666667cm" style:rel-height="scale"><draw:image xlink:href="Pictures/b5057c301e2c5abfbdf0ff02df156d61.jpg" xlink:type="simple" xlink:show="embed" xlink:actuate="onLoad"/></draw:frame>1_input_transaksi_pengakuan_belanja.jpg</text:p></draw:text-box></draw:frame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mbukuan_belanja:pengakuan_hutang_belanja</dc:title>
  </office:meta>
</office:document-meta>
</file>