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65766369a2084b27696166625f3baec.jpg"/>
  <manifest:file-entry manifest:media-type="image/jpeg" manifest:full-path="Pictures/45f025267377b6ef379a26935dea9a53.jpg"/>
  <manifest:file-entry manifest:media-type="image/png" manifest:full-path="Pictures/ea071ad2b76ea6bf8ccf739aeb8db38d.png"/>
  <manifest:file-entry manifest:media-type="image/jpeg" manifest:full-path="Pictures/c0d99b7b104002e377deb813c782405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elanja:pembukuan_belanja:bku_pergeseran_uang_kas"/><text:bookmark-start text:name="__RefHeading___prosedur_operasional_pergeseran_uang_kas_bendahara_1"/><text:bookmark-start text:name="prosedur_operasional_pergeseran_uang_kas_bendahara"/>Prosedur Operasional Pergeseran Uang Kas Bendahara<text:bookmark-end text:name="__RefHeading___prosedur_operasional_pergeseran_uang_kas_bendahara_1"/><text:bookmark-end text:name="prosedur_operasional_pergeseran_uang_kas_bendahara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.</text:p>
          </table:table-cell>
          <table:table-cell office:value-type="string" table:style-name="tablecell">
            <text:p text:style-name="tablealignleft">Bendahara Pengeluaran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list text:style-name="List_20_1" text:continue-numbering="false">
        <text:list-item>
          <text:p text:style-name="List_20_1_Content_First"> Masuk ke aplikasi Simral</text:p>
        </text:list-item>
        <text:list-item>
          <text:p text:style-name="List_20_1_Content"> Pilih modul <text:span text:style-name="Strong_20_Emphasis">Belanja &gt; Pembukuan Belanja &gt; BKU Belanja, </text:span>maka akan tampil List Transaksi Kas Umum Bendahara Pengeluaran. Tampilan aplikasi sebagai berikut :<draw:frame draw:style-name="media" draw:name="list_transaksi_kas_umum_bendahara_pengeluaran.jpg Legend" text:anchor-type="as-char" draw:z-index="0" svg:width="43.523958333333cm" style:rel-width="100%"><draw:text-box><text:p text:style-name="legendcenter"><draw:frame draw:style-name="media" draw:name="list_transaksi_kas_umum_bendahara_pengeluaran.jpg" text:anchor-type="as-char" draw:z-index="0" svg:width="43.523958333333cm" style:rel-width="100%" svg:height="13.043958333333cm" style:rel-height="scale"><draw:image xlink:href="Pictures/965766369a2084b27696166625f3baec.jpg" xlink:type="simple" xlink:show="embed" xlink:actuate="onLoad"/></draw:frame>list_transaksi_kas_umum_bendahara_pengeluaran.jpg</text:p></draw:text-box></draw:frame></text:p>
        </text:list-item>
        <text:list-item>
          <text:p text:style-name="List_20_1_Content_Last"> Pilih Jenis Transaksi : <text:span text:style-name="Strong_20_Emphasis">Pergeseran Uang </text:span><draw:frame draw:style-name="media" draw:name="3_jenis_transaksi_pergeseran_uang.jpg Legend" text:anchor-type="as-char" draw:z-index="0" svg:width="11.90625cm"><draw:text-box><text:p text:style-name="legendcenter"><draw:frame draw:style-name="media" draw:name="3_jenis_transaksi_pergeseran_uang.jpg" text:anchor-type="as-char" draw:z-index="1" svg:width="11.90625cm" svg:height="0.79375cm"><draw:image xlink:href="Pictures/45f025267377b6ef379a26935dea9a53.jpg" xlink:type="simple" xlink:show="embed" xlink:actuate="onLoad"/></draw:frame>3_jenis_transaksi_pergeseran_uang.jpg</text:p></draw:text-box></draw:frame></text:p>
        </text:list-item>
      </text:list>
      <text:list text:style-name="List_20_1" text:continue-numbering="false">
        <text:list-item>
          <text:p text:style-name="LastListParagraph_List_20_1_Content_First"> Klik tombol <draw:frame draw:style-name="media" draw:name="2" text:anchor-type="as-char" draw:z-index="2" svg:width="0.66145833333333cm" svg:height="0.60854166666667cm"><draw:image xlink:href="Pictures/ea071ad2b76ea6bf8ccf739aeb8db38d.png" xlink:type="simple" xlink:show="embed" xlink:actuate="onLoad"/></draw:frame>untuk menambahkan <text:span text:style-name="Strong_20_Emphasis">Transaksi Kas Umum Bendahara Pengeluaran </text:span>dengan jenis transaksi <text:span text:style-name="Strong_20_Emphasis">Pergeseran Uang, </text:span>maka akan ditampilkan Input Transaksi Kas Umum Bendahara Pengeluaran sebagai berikut :<draw:frame draw:style-name="media" draw:name="3_input_transaksi_kas_umum_bendahara_pengeluaran_pergeseran_uang.jpg Legend" text:anchor-type="as-char" draw:z-index="0" svg:width="43.629791666667cm" style:rel-width="100%"><draw:text-box><text:p text:style-name="legendcenter"><draw:frame draw:style-name="media" draw:name="3_input_transaksi_kas_umum_bendahara_pengeluaran_pergeseran_uang.jpg" text:anchor-type="as-char" draw:z-index="3" svg:width="43.629791666667cm" style:rel-width="100%" svg:height="12.885208333333cm" style:rel-height="scale"><draw:image xlink:href="Pictures/c0d99b7b104002e377deb813c7824051.jpg" xlink:type="simple" xlink:show="embed" xlink:actuate="onLoad"/></draw:frame>3_input_transaksi_kas_umum_bendahara_pengeluaran_pergeseran_uang.jpg</text:p></draw:text-box></draw:frame>Dan harus dipastikan jenis transaksi adalah <text:span text:style-name="Strong_20_Emphasis">Pergeseran Uang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belanja:pembukuan_belanja:bku_pergeseran_uang_kas</dc:title>
  </office:meta>
</office:document-meta>
</file>