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nyetoran_sisa_belanja"/><text:bookmark-start text:name="__RefHeading___prosedur_operasional_penyetoran_sisa_belanja_1"/><text:bookmark-start text:name="prosedur_operasional_penyetoran_sisa_belanja"/>Prosedur Operasional Penyetoran Sisa Belanja<text:bookmark-end text:name="__RefHeading___prosedur_operasional_penyetoran_sisa_belanja_1"/><text:bookmark-end text:name="prosedur_operasional_penyetoran_sisa_belanj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nyetoran Sisa Belanja adalah penyetoran sisa belanja dari Bendahara Pengeluaran ke Kas Umum Daerah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 SKPD</text:p>
          </table:table-cell>
          <table:table-cell office:value-type="string" table:style-name="tablecell">
            <text:p text:style-name="tablealignleft">Menyetorkan Sisa Belanja kepada Bendahara Umum Daerah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Bendahara Umum Daerah</text:p>
          </table:table-cell>
          <table:table-cell office:value-type="string" table:style-name="tablecell">
            <text:p text:style-name="tablealignleft">Menerima dan melakukan pencatatan setoran Sisa Belanja dari Bendahara Pengeluaran SK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Sudah dilakukan proses penerimaan sisa belanja oleh Bendahara Pengeluaran SKPD</text:p>
      <text:p text:style-name="Text_20_body"><text:span text:style-name="Strong_20_Emphasis">Proses Operasional</text:span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nyetoran_sisa_belanja</dc:title>
  </office:meta>
</office:document-meta>
</file>