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5766369a2084b27696166625f3baec.jpg"/>
  <manifest:file-entry manifest:media-type="image/png" manifest:full-path="Pictures/0a150d64611ce1c35f5b2733b98b3659.png"/>
  <manifest:file-entry manifest:media-type="image/jpeg" manifest:full-path="Pictures/dfdb8ca13bb22b87055d01535df2e274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sp2d_up"/><text:bookmark-start text:name="__RefHeading___prosedur_operasional_penerimaan_sp2d_up_1"/><text:bookmark-start text:name="prosedur_operasional_penerimaan_sp2d_up"/>Prosedur Operasional Penerimaan SP2D UP<text:bookmark-end text:name="__RefHeading___prosedur_operasional_penerimaan_sp2d_up_1"/><text:bookmark-end text:name="prosedur_operasional_penerimaan_sp2d_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urat Perintah Pencairan Dana Uang Persediaan ( SP2D UP ) adalah surat yang dipergunakan untuk mencairkan dana uang persediaan lewat bank setelah SPM terbit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lakukan input transaksi kas umum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SPD sudah ada</text:p>
        </text:list-item>
        <text:list-item>
          <text:p text:style-name="List_20_1_Content"> SPM sudah diterbitkan</text:p>
        </text:list-item>
        <text:list-item>
          <text:p text:style-name="List_20_1_Content_Last"> Laporan Transaksi Harian BKU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</text:span><text:span text:style-name="Strong_20_Emphasis">&gt; Pembukuan Belanja &gt; BKU Belanja, </text:span>maka akan tampil List Transaksi Kas Umum Bendahara Pengeluaran. Tampilan aplikasi sebagai berikut :<draw:frame draw:style-name="media" draw:name="list_transaksi_kas_umum_bendahara_pengeluaran.jpg Legend" text:anchor-type="as-char" draw:z-index="0" svg:width="43.523958333333cm" style:rel-width="100%"><draw:text-box><text:p text:style-name="legendcenter"><draw:frame draw:style-name="media" draw:name="list_transaksi_kas_umum_bendahara_pengeluaran.jpg" text:anchor-type="as-char" draw:z-index="0" svg:width="43.523958333333cm" style:rel-width="100%" svg:height="13.043958333333cm" style:rel-height="scale"><draw:image xlink:href="Pictures/965766369a2084b27696166625f3baec.jpg" xlink:type="simple" xlink:show="embed" xlink:actuate="onLoad"/></draw:frame>list_transaksi_kas_umum_bendahara_pengeluaran.jpg</text:p></draw:text-box></draw:frame></text:p>
        </text:list-item>
        <text:list-item>
          <text:p text:style-name="List_20_1_Content"> Pilih jenis transaksi : <text:span text:style-name="Strong_20_Emphasis">Penerimaan SP2D UP</text:span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nambahkan <text:span text:style-name="Strong_20_Emphasis">Transaksi Kas Umum Bendahara Pengeluaran </text:span>dengan jenis transaksi <text:span text:style-name="Strong_20_Emphasis">Penerimaan SP2D UP, </text:span>maka akan ditampilkan Input Transaksi Kas Umum Bendahara Pengeluaran sebagai berikut :<draw:frame draw:style-name="media" draw:name="input_transaksi_kas_umum_bendahara_pengeluaran.jpg Legend" text:anchor-type="as-char" draw:z-index="0" svg:width="44.1325cm" style:rel-width="100%"><draw:text-box><text:p text:style-name="legendcenter"><draw:frame draw:style-name="media" draw:name="input_transaksi_kas_umum_bendahara_pengeluaran.jpg" text:anchor-type="as-char" draw:z-index="2" svg:width="44.1325cm" style:rel-width="100%" svg:height="21.140208333333cm" style:rel-height="scale"><draw:image xlink:href="Pictures/dfdb8ca13bb22b87055d01535df2e274.jpg" xlink:type="simple" xlink:show="embed" xlink:actuate="onLoad"/></draw:frame>input_transaksi_kas_umum_bendahara_pengeluaran.jpg</text:p></draw:text-box></draw:frame></text:p>
        </text:list-item>
        <text:list-item>
          <text:p text:style-name="List_20_1_Content"> Pilihan Perode dipilih dengan periode berkenaan;</text:p>
        </text:list-item>
        <text:list-item/>
        <text:list-item>
          <text:p text:style-name="List_20_1_Content_Last"> Setelah data diisikan klik tombol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</text:p>
        </text:list-item>
      </text:list>
      <text:h text:style-name="Heading_20_3" text:outline-level="3"><text:bookmark-start text:name="__RefHeading___NoTitle_6"/><text:bookmark-start text:name="section"/><text:bookmark-end text:name="__RefHeading___NoTitle_6"/><text:bookmark-end text:name="section"/></text:h>
      <text:h text:style-name="Heading_20_3" text:outline-level="3"><text:bookmark-start text:name="__RefHeading___NoTitle_7"/><text:bookmark-start text:name="section1"/><text:bookmark-end text:name="__RefHeading___NoTitle_7"/><text:bookmark-end text:name="section1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sp2d_up</dc:title>
  </office:meta>
</office:document-meta>
</file>