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089ca4c25760326cec3580408ae002.png"/>
  <manifest:file-entry manifest:media-type="image/png" manifest:full-path="Pictures/ea071ad2b76ea6bf8ccf739aeb8db38d.png"/>
  <manifest:file-entry manifest:media-type="image/png" manifest:full-path="Pictures/94bb245524c7c725061281f2deae305c.png"/>
  <manifest:file-entry manifest:media-type="image/png" manifest:full-path="Pictures/16197e2652e430ad67a106984c5a9527.png"/>
  <manifest:file-entry manifest:media-type="image/png" manifest:full-path="Pictures/4b84046f4b8a7cc774a2a8a5a6217bbf.png"/>
  <manifest:file-entry manifest:media-type="image/png" manifest:full-path="Pictures/297caa3b2acc6552b0180cb019935f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:bku_penerimaan_sisa_belanja"/><text:bookmark-start text:name="__RefHeading___prosedur_operasional_penerimaan_sisa_belanja_1"/><text:bookmark-start text:name="prosedur_operasional_penerimaan_sisa_belanja"/>Prosedur Operasional Penerimaan Sisa Belanja<text:bookmark-end text:name="__RefHeading___prosedur_operasional_penerimaan_sisa_belanja_1"/><text:bookmark-end text:name="prosedur_operasional_penerimaan_sisa_belan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erimaan Sisa Belanja adalah penerimaan oleh Bendahara Pengeluaran dari sisa belanja pada suatu SKPD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>
            <text:p text:style-name="tablealignleft">Melakukan penerimaan sisa belanja dari sub unit S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Sudah ada Surat Pertanggungjawaban dari transaksi belanj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ebagai Admin SKPD</text:p>
        </text:list-item>
        <text:list-item>
          <text:p text:style-name="List_20_1_Content"> Pilih <text:span text:style-name="Strong_20_Emphasis">Modul Belanja &gt; Pembukuan Belanja &gt; BKU Belanja</text:span>  Pilih satuan kerja, sub unit bila ada Pilih jenis transaksi <text:span text:style-name="Strong_20_Emphasis">Penerimaan Sisa Belanja </text:span>akan tampil gambar berikut :</text:p>
        </text:list-item>
        <text:list-item>
          <text:p text:style-name="List_20_1_Content"> <draw:frame draw:style-name="media" draw:name="0" text:anchor-type="as-char" draw:z-index="0" svg:width="35.851041666667cm" style:rel-width="100%" svg:height="13.546666666667cm" style:rel-height="scale"><draw:image xlink:href="Pictures/1b089ca4c25760326cec3580408ae002.png" xlink:type="simple" xlink:show="embed" xlink:actuate="onLoad"/></draw:frame></text:p>
        </text:list-item>
        <text:list-item>
          <text:p text:style-name="List_20_1_Content"> Untuk mencatatkan transaksi sisa belanja yang telah dilakukan, tekan tombol <draw:a xlink:type="simple" xlink:href="http://202.46.1.34/simralwiki/lib/exe/detail.php?id=belanja:pembukuan_belanja:bku_pembayaran_uang_panjar&amp;media=belanja:pembukuan_belanja:af6aca2075347f191873809de0b67702.png"><draw:frame draw:style-name="media" draw:name="1" text:anchor-type="as-char" draw:z-index="1" svg:width="0.714375cm" svg:height="0.68791666666667cm"><draw:image xlink:href="Pictures/ea071ad2b76ea6bf8ccf739aeb8db38d.png" xlink:type="simple" xlink:show="embed" xlink:actuate="onLoad"/></draw:frame></draw:a> dan isikan data - data seperti tampak pada gambar berikut :</text:p>
        </text:list-item>
        <text:list-item>
          <text:p text:style-name="List_20_1_Content"> <draw:frame draw:style-name="media" draw:name="2" text:anchor-type="as-char" draw:z-index="2" svg:width="35.374791666667cm" style:rel-width="100%" svg:height="13.784791666667cm" style:rel-height="scale"><draw:image xlink:href="Pictures/94bb245524c7c725061281f2deae305c.png" xlink:type="simple" xlink:show="embed" xlink:actuate="onLoad"/></draw:frame></text:p>
        </text:list-item>
        <text:list-item>
          <text:p text:style-name="List_20_1_Content"> <draw:frame draw:style-name="media" draw:name="3" text:anchor-type="as-char" draw:z-index="3" svg:width="35.427708333333cm" style:rel-width="100%" svg:height="7.46125cm" style:rel-height="scale"><draw:image xlink:href="Pictures/16197e2652e430ad67a106984c5a9527.png" xlink:type="simple" xlink:show="embed" xlink:actuate="onLoad"/></draw:frame></text:p>
        </text:list-item>
        <text:list-item>
          <text:p text:style-name="List_20_1_Content"> <draw:frame draw:style-name="media" draw:name="4" text:anchor-type="as-char" draw:z-index="4" svg:width="35.004375cm" style:rel-width="100%" svg:height="10.345208333333cm" style:rel-height="scale"><draw:image xlink:href="Pictures/4b84046f4b8a7cc774a2a8a5a6217bbf.png" xlink:type="simple" xlink:show="embed" xlink:actuate="onLoad"/></draw:frame></text:p>
        </text:list-item>
        <text:list-item>
          <text:p text:style-name="List_20_1_Content"> Pilih Jenis Penerimaan, DPA, Jenis SPJ</text:p>
        </text:list-item>
        <text:list-item>
          <text:p text:style-name="List_20_1_Content"> Pilih Transfer atau Tunai , diberikan ke Rekening Bendahara yang mana</text:p>
        </text:list-item>
        <text:list-item>
          <text:p text:style-name="List_20_1_Content"> Isikan pemberi sisa belanja tersebut</text:p>
        </text:list-item>
        <text:list-item>
          <text:p text:style-name="List_20_1_Content"> isikan Jumlah sisa belanja pada Tabel Rincian Transaksi sesuai dengan DPA nya, Jumlah akan muncul pada Tabel Buku Kas Umum</text:p>
        </text:list-item>
        <text:list-item>
          <text:p text:style-name="List_20_1_Content_Last"> Simpan dengan menekan tombol <draw:frame draw:style-name="media" draw:name="5" text:anchor-type="as-char" draw:z-index="5" svg:width="1.190625cm" svg:height="1.031875cm"><draw:image xlink:href="Pictures/297caa3b2acc6552b0180cb019935ff2.png" xlink:type="simple" xlink:show="embed" xlink:actuate="onLoad"/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:bku_penerimaan_sisa_belanja</dc:title>
  </office:meta>
</office:document-meta>
</file>