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erimaan_saldo_awal"/><text:bookmark-start text:name="__RefHeading___prosedur_operasional_penerimaan_saldo_awal_1"/><text:bookmark-start text:name="prosedur_operasional_penerimaan_saldo_awal"/>Prosedur Operasional Penerimaan Saldo Awal<text:bookmark-end text:name="__RefHeading___prosedur_operasional_penerimaan_saldo_awal_1"/><text:bookmark-end text:name="prosedur_operasional_penerimaan_saldo_awal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erimaan_saldo_awal</dc:title>
  </office:meta>
</office:document-meta>
</file>