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5766369a2084b27696166625f3baec.jpg"/>
  <manifest:file-entry manifest:media-type="image/jpeg" manifest:full-path="Pictures/f4d2474fb1b0489ab62ac6de874c3558.jpg"/>
  <manifest:file-entry manifest:media-type="image/png" manifest:full-path="Pictures/ea071ad2b76ea6bf8ccf739aeb8db38d.png"/>
  <manifest:file-entry manifest:media-type="image/jpeg" manifest:full-path="Pictures/b5fc3de50dfc8f87a1f3b32045da81d8.jpg"/>
  <manifest:file-entry manifest:media-type="image/jpeg" manifest:full-path="Pictures/85b2695e914e00a417ebee99bd5b32cd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nerimaan_potongan_pajak"/><text:bookmark-start text:name="__RefHeading___prosedur_operasional_penerimaan_potongan_pajak_1"/><text:bookmark-start text:name="prosedur_operasional_penerimaan_potongan_pajak"/>Prosedur Operasional Penerimaan Potongan Pajak<text:bookmark-end text:name="__RefHeading___prosedur_operasional_penerimaan_potongan_pajak_1"/><text:bookmark-end text:name="prosedur_operasional_penerimaan_potongan_pajak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ncatat semua penerimaan daerah dari sektor pajak yang dapat diperoleh melalui pajak langsung maupun pajak tidak langsung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Bendahara Pengeluaran SKPD</text:p>
          </table:table-cell>
          <table:table-cell office:value-type="string" table:style-name="tablecell">
            <text:p text:style-name="tablealignleft">melakukan pencatatan penerimaan potongan pajak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<text:a xlink:type="simple" xlink:href="https://repo.kuarta.co.id/simralwiki/doku.php?id=belanja:spp_spm:pengajuan_spm" text:style-name="Internet_20_link" text:visited-style-name="Visited_20_Internet_20_Link">Surat Perintah Membayar (SPM)</text:a> sudah diterbitkan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Masuk ke aplikasi Simral</text:p>
        </text:list-item>
        <text:list-item>
          <text:p text:style-name="List_20_1_Content"> Pilih modul <text:span text:style-name="Strong_20_Emphasis">Belanja &gt; Pembukuan Belanja &gt; BKU Belanja, </text:span>maka akan tampil halaman <text:span text:style-name="Strong_20_Emphasis">List Transaksi Kas Umum Bendahara Pengeluaran</text:span>. Tampilan aplikasi sebagai berikut :<draw:frame draw:style-name="media" draw:name="list_transaksi_kas_umum_bendahara_pengeluaran.jpg Legend" text:anchor-type="as-char" draw:z-index="0" svg:width="50.032708333333cm" style:rel-width="100%"><draw:text-box><text:p text:style-name="legendcenter"><draw:frame draw:style-name="media" draw:name="list_transaksi_kas_umum_bendahara_pengeluaran.jpg" text:anchor-type="as-char" draw:z-index="0" svg:width="50.032708333333cm" style:rel-width="100%" svg:height="22.277916666667cm" style:rel-height="scale"><draw:image xlink:href="Pictures/965766369a2084b27696166625f3baec.jpg" xlink:type="simple" xlink:show="embed" xlink:actuate="onLoad"/></draw:frame>list_transaksi_kas_umum_bendahara_pengeluaran.jpg</text:p></draw:text-box></draw:frame></text:p>
        </text:list-item>
        <text:list-item>
          <text:p text:style-name="List_20_1_Content"> Pilih Jenis Transaksi : <text:span text:style-name="Strong_20_Emphasis">Penerimaan Potongan Pajak</text:span></text:p>
        </text:list-item>
        <text:list-item>
          <text:p text:style-name="List_20_1_Content"> <text:span text:style-name="Strong_20_Emphasis"><draw:frame draw:style-name="media" draw:name="7_jenis_transaksi_penerimaan_potongan_pajak.jpg Legend" text:anchor-type="as-char" draw:z-index="0" svg:width="14.12875cm"><draw:text-box><text:p text:style-name="legendcenter"><draw:frame draw:style-name="media" draw:name="7_jenis_transaksi_penerimaan_potongan_pajak.jpg" text:anchor-type="as-char" draw:z-index="1" svg:width="14.12875cm" svg:height="1.031875cm"><draw:image xlink:href="Pictures/f4d2474fb1b0489ab62ac6de874c3558.jpg" xlink:type="simple" xlink:show="embed" xlink:actuate="onLoad"/></draw:frame>7_jenis_transaksi_penerimaan_potongan_pajak.jpg</text:p></draw:text-box></draw:frame></text:span></text:p>
        </text:list-item>
        <text:list-item>
          <text:p text:style-name="List_20_1_Content"> Klik tombol <draw:frame draw:style-name="media" draw:name="2" text:anchor-type="as-char" draw:z-index="2" svg:width="0.66145833333333cm" svg:height="0.60854166666667cm"><draw:image xlink:href="Pictures/ea071ad2b76ea6bf8ccf739aeb8db38d.png" xlink:type="simple" xlink:show="embed" xlink:actuate="onLoad"/></draw:frame>sehingga tampil form isian untuk tambah Transaksi Kas Umum Bendahara Pengeluaran dengan jenis transaksi Penerimaan Potongan Pajak sebagai berikut<draw:frame draw:style-name="media" draw:name="7_input_transaksi_kas_umum_bendahara_pengeluaran_penerimaan_potongan_pajak_1.jpg Legend" text:anchor-type="as-char" draw:z-index="0" svg:width="43.074166666667cm" style:rel-width="100%"><draw:text-box><text:p text:style-name="legendcenter"><draw:frame draw:style-name="media" draw:name="7_input_transaksi_kas_umum_bendahara_pengeluaran_penerimaan_potongan_pajak_1.jpg" text:anchor-type="as-char" draw:z-index="3" svg:width="43.074166666667cm" style:rel-width="100%" svg:height="17.092083333333cm" style:rel-height="scale"><draw:image xlink:href="Pictures/b5fc3de50dfc8f87a1f3b32045da81d8.jpg" xlink:type="simple" xlink:show="embed" xlink:actuate="onLoad"/></draw:frame>7_input_transaksi_kas_umum_bendahara_pengeluaran_penerimaan_potongan_pajak_1.jpg</text:p></draw:text-box></draw:frame><draw:frame draw:style-name="media" draw:name="7_input_transaksi_kas_umum_bendahara_pengeluaran_penerimaan_potongan_pajak_2.jpg Legend" text:anchor-type="as-char" draw:z-index="0" svg:width="42.70375cm" style:rel-width="100%"><draw:text-box><text:p text:style-name="legendcenter"><draw:frame draw:style-name="media" draw:name="7_input_transaksi_kas_umum_bendahara_pengeluaran_penerimaan_potongan_pajak_2.jpg" text:anchor-type="as-char" draw:z-index="4" svg:width="42.70375cm" style:rel-width="100%" svg:height="15.292916666667cm" style:rel-height="scale"><draw:image xlink:href="Pictures/85b2695e914e00a417ebee99bd5b32cd.jpg" xlink:type="simple" xlink:show="embed" xlink:actuate="onLoad"/></draw:frame>7_input_transaksi_kas_umum_bendahara_pengeluaran_penerimaan_potongan_pajak_2.jpg</text:p></draw:text-box></draw:frame></text:p>
        </text:list-item>
        <text:list-item>
          <text:p text:style-name="List_20_1_Content"> Pilihan <text:span text:style-name="Strong_20_Emphasis">Periode</text:span>  dipilih dengan periode berkenaan;</text:p>
        </text:list-item>
        <text:list-item>
          <text:p text:style-name="List_20_1_Content"> Pilihan <text:span text:style-name="Strong_20_Emphasis">Satuan Kerja</text:span>  dipilih dengan satuan kerja terkait;</text:p>
        </text:list-item>
        <text:list-item>
          <text:p text:style-name="List_20_1_Content"> Pilihan <text:span text:style-name="Strong_20_Emphasis">Sub </text:span><text:span text:style-name="Strong_20_Emphasis">Unit </text:span>dipilih dengan sub unit dari satuan kerja jika ada;</text:p>
        </text:list-item>
        <text:list-item>
          <text:p text:style-name="List_20_1_Content"> Pilihan <text:span text:style-name="Strong_20_Emphasis">Jenis Transaksi</text:span>  dipilih dengan <text:span text:style-name="Strong_20_Emphasis">Penerimaan Potongan Pajak</text:span>;</text:p>
        </text:list-item>
        <text:list-item>
          <text:p text:style-name="List_20_1_Content"> Kolom <text:span text:style-name="Strong_20_Emphasis">No BKU</text:span>  terisi secara otomatis;</text:p>
        </text:list-item>
        <text:list-item>
          <text:p text:style-name="List_20_1_Content"> Kolom <text:span text:style-name="Strong_20_Emphasis">Tgl Pembukuan</text:span>  diisi dengan tanggal transaksi penerimaan potongan pajak;</text:p>
        </text:list-item>
        <text:list-item>
          <text:p text:style-name="List_20_1_Content"> Kolom <text:span text:style-name="Strong_20_Emphasis">Uraian Transaksi</text:span>  diisi dengan uraian transaksi penerimaan potongan pajak terkait;</text:p>
        </text:list-item>
        <text:list-item>
          <text:p text:style-name="List_20_1_Content"> Kolom <text:span text:style-name="Strong_20_Emphasis">No Bukti</text:span>  diisi dengan no bukti transaksi penerimaan potongan pajak terkait;</text:p>
        </text:list-item>
        <text:list-item>
          <text:p text:style-name="List_20_1_Content"> Kolom <text:span text:style-name="Strong_20_Emphasis">Tgl Transaksi</text:span>  diisi dengan tanggal transaksi penerimaan potongan pajak terkait;</text:p>
        </text:list-item>
        <text:list-item>
          <text:p text:style-name="List_20_1_Content"> Kolom <text:span text:style-name="Strong_20_Emphasis">Jumlah</text:span>  terisi secara otomatis;</text:p>
        </text:list-item>
        <text:list-item>
          <text:p text:style-name="List_20_1_Content"> Kolom <text:span text:style-name="Strong_20_Emphasis">Keterangan</text:span>  diisi dengan keterangan transaksi penerimaan potongan pajak terkait;</text:p>
        </text:list-item>
        <text:list-item>
          <text:p text:style-name="List_20_1_Content"> Kolom <text:span text:style-name="Strong_20_Emphasis">Nama Bendahara</text:span>  diisi dengan nama bendahara yang menjabat;</text:p>
        </text:list-item>
        <text:list-item>
          <text:p text:style-name="List_20_1_Content"> Kolom <text:span text:style-name="Strong_20_Emphasis">NIP Bendahara</text:span>  nomor NIP bendahara yang menjabat;</text:p>
        </text:list-item>
        <text:list-item>
          <text:p text:style-name="List_20_1_Content"> Kolom <text:span text:style-name="Strong_20_Emphasis">Jabatan</text:span>  diisi dengan jabatan bendahara terkait;</text:p>
        </text:list-item>
        <text:list-item>
          <text:p text:style-name="List_20_1_Content"> Kolom <text:span text:style-name="Strong_20_Emphasis">NPWP</text:span>  diisi dengan NPWP Bendahara terkait;</text:p>
        </text:list-item>
        <text:list-item>
          <text:p text:style-name="List_20_1_Content"> Pilihan <text:span text:style-name="Strong_20_Emphasis">Sub Kegiatan</text:span>  pada detail transaksi dipilih dengan sub kegiatan terkait;</text:p>
        </text:list-item>
        <text:list-item>
          <text:p text:style-name="List_20_1_Content"> Pilihan <text:span text:style-name="Strong_20_Emphasis">Jenis SPJ</text:span>  dipilih dengan jenis surat pertanggungjawaban terkait;</text:p>
        </text:list-item>
        <text:list-item>
          <text:p text:style-name="List_20_1_Content"> Pilihan <text:span text:style-name="Strong_20_Emphasis">Dari Rekening Bendahara</text:span>  dipilih dengan nomor rekening bendahara yang melakukan penerimaan potongan pajak;</text:p>
        </text:list-item>
        <text:list-item>
          <text:p text:style-name="List_20_1_Content"> Kolom <text:span text:style-name="Strong_20_Emphasis">Diterima dari</text:span>  diisi dengan nama penerima potongan pajak;</text:p>
        </text:list-item>
        <text:list-item>
          <text:p text:style-name="List_20_1_Content"> Pilihan <text:span text:style-name="Strong_20_Emphasis">Pajak Belanja Untuk</text:span>  dipilih dengan pajak belanja terkait;</text:p>
        </text:list-item>
        <text:list-item>
          <text:p text:style-name="List_20_1_Content"> Kolom <text:span text:style-name="Strong_20_Emphasis">No SSP</text:span>  pada Rincian Pajak diisi dengan nomor surat setoran pajak terkait;</text:p>
        </text:list-item>
        <text:list-item>
          <text:p text:style-name="List_20_1_Content"> Kolom <text:span text:style-name="Strong_20_Emphasis">Jumlah</text:span>  pada Rincian Pajak diisi dengan jumlah setoran pajak terkait;</text:p>
        </text:list-item>
        <text:list-item>
          <text:p text:style-name="List_20_1_Content_Last"> Pastikan semua isian data benar, kemudian tekan tombol penyimpanan data <draw:frame draw:style-name="media" draw:name="5" text:anchor-type="as-char" draw:z-index="5" svg:width="0.68791666666667cm" svg:height="0.555625cm"><draw:image xlink:href="Pictures/bdc69509e8ea0962eff4361c6eb0f5f1.png" xlink:type="simple" xlink:show="embed" xlink:actuate="onLoad"/></draw:frame>di toolbar diatas untuk meny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nerimaan_potongan_pajak</dc:title>
  </office:meta>
</office:document-meta>
</file>