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1a3ce52b76e5a438f188207c4c0a7d.jpg"/>
  <manifest:file-entry manifest:media-type="image/png" manifest:full-path="Pictures/0a150d64611ce1c35f5b2733b98b3659.png"/>
  <manifest:file-entry manifest:media-type="image/jpeg" manifest:full-path="Pictures/88610fcb8f77b5698a7a42fc85b2d633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erimaan_pelimpahan_up"/><text:bookmark-start text:name="__RefHeading___prosedur_operasional_penerimaan_pelimpahan_up_1"/><text:bookmark-start text:name="prosedur_operasional_penerimaan_pelimpahan_up"/>Prosedur Operasional Penerimaan Pelimpahan UP<text:bookmark-end text:name="__RefHeading___prosedur_operasional_penerimaan_pelimpahan_up_1"/><text:bookmark-end text:name="prosedur_operasional_penerimaan_pelimpahan_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Uang Persediaan adalah uang muka yang diberikan oleh Bendahara Pengeluaran untuk membiayai kegiatan operasional satuan kerja. Penerimaan pelimpahan uang persediaan berada di sub unit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KP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Bendahara Pengeluaran Pembantu</text:p>
          </table:table-cell>
          <table:table-cell office:value-type="string" table:style-name="tablecell">
            <text:p text:style-name="tablealignleft">melakukan pencatatan transaksi penerimaan pelimpahan UP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gisian Penerimaan Pelimpahan UP adalah sebagai berikut :</text:p>
      <text:list text:style-name="List_20_1" text:continue-numbering="false">
        <text:list-item>
          <text:p text:style-name="List_20_1_Content_First"> Penerimaan Pelimpahan UP berlaku pada satuan kerja yang ada sub unit</text:p>
        </text:list-item>
        <text:list-item>
          <text:p text:style-name="List_20_1_Content_Last"> Untuk Penerimaan Pelimpahan UP posisi sub unit adalah yang menerima pelimpahan UP dari satuan kerj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Belanja &gt; Pembukuan Belanja &gt; BKU Belanja, </text:span>maka akan tampil halaman <text:span text:style-name="Strong_20_Emphasis">List Transaksi Kas Umum Bendahara Pengeluaran</text:span>.</text:p>
        </text:list-item>
        <text:list-item>
          <text:p text:style-name="List_20_1_Content"> Pilih Satuan Kerja dan Sub unit</text:p>
        </text:list-item>
        <text:list-item>
          <text:p text:style-name="List_20_1_Content"> Pilih Jenis Transaksi : <text:span text:style-name="Strong_20_Emphasis">Penerimaan Pelimpahan UP. </text:span>Tampilan aplikasi sebagai berikut :<draw:frame draw:style-name="media" draw:name="5_list_transaksi_kas_umum_bendahara_pengeluaran_penerimaan_pelimpahan_up.jpg Legend" text:anchor-type="as-char" draw:z-index="0" svg:width="43.603333333333cm" style:rel-width="100%"><draw:text-box><text:p text:style-name="legendcenter"><draw:frame draw:style-name="media" draw:name="5_list_transaksi_kas_umum_bendahara_pengeluaran_penerimaan_pelimpahan_up.jpg" text:anchor-type="as-char" draw:z-index="0" svg:width="43.603333333333cm" style:rel-width="100%" svg:height="12.991041666667cm" style:rel-height="scale"><draw:image xlink:href="Pictures/ae1a3ce52b76e5a438f188207c4c0a7d.jpg" xlink:type="simple" xlink:show="embed" xlink:actuate="onLoad"/></draw:frame>5_list_transaksi_kas_umum_bendahara_pengeluaran_penerimaan_pelimpahan_up.jpg</text:p></draw:text-box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sehingga tampil form isian untuk tambah Transaksi Kas Umum Bendahara Pengeluaran dengan jenis transaksi Penerimaan Pelimpahan UP sebagai berikut<draw:frame draw:style-name="media" draw:name="5_input_transaksi_kas_umum_bendahara_pengeluaran_penerimaan_pelimpahan_up_1.jpg Legend" text:anchor-type="as-char" draw:z-index="0" svg:width="44.026666666667cm" style:rel-width="100%"><draw:text-box><text:p text:style-name="legendcenter"><draw:frame draw:style-name="media" draw:name="5_input_transaksi_kas_umum_bendahara_pengeluaran_penerimaan_pelimpahan_up_1.jpg" text:anchor-type="as-char" draw:z-index="2" svg:width="44.026666666667cm" style:rel-width="100%" svg:height="20.346458333333cm" style:rel-height="scale"><draw:image xlink:href="Pictures/88610fcb8f77b5698a7a42fc85b2d633.jpg" xlink:type="simple" xlink:show="embed" xlink:actuate="onLoad"/></draw:frame>5_input_transaksi_kas_umum_bendahara_pengeluaran_penerimaan_pelimpahan_up_1.jpg</text:p></draw:text-box></draw:frame></text:p>
        </text:list-item>
        <text:list-item>
          <text:p text:style-name="List_20_1_Content"> Pilihan <text:span text:style-name="Strong_20_Emphasis">Periode</text:span>  dipilih dengan periode berkenaan;</text:p>
        </text:list-item>
        <text:list-item>
          <text:p text:style-name="List_20_1_Content"> Pilihan <text:span text:style-name="Strong_20_Emphasis">Satuan Kerja</text:span>  dipilih dengan satuan kerja terkait;</text:p>
        </text:list-item>
        <text:list-item>
          <text:p text:style-name="List_20_1_Content"> Pilihan <text:span text:style-name="Strong_20_Emphasis">Sub </text:span><text:span text:style-name="Strong_20_Emphasis">Unit </text:span>dipilih dengan sub unit dari satuan kerja;</text:p>
        </text:list-item>
        <text:list-item>
          <text:p text:style-name="List_20_1_Content"> Pilihan <text:span text:style-name="Strong_20_Emphasis">Jenis Transaksi</text:span>  dipilih dengan<text:span text:style-name="Strong_20_Emphasis"> Penerimaan Pelimpahan UP</text:span>;</text:p>
        </text:list-item>
        <text:list-item>
          <text:p text:style-name="List_20_1_Content"> Kolom <text:span text:style-name="Strong_20_Emphasis">No BKU</text:span>  terisi secara otomatis;</text:p>
        </text:list-item>
        <text:list-item>
          <text:p text:style-name="List_20_1_Content"> Kolom <text:span text:style-name="Strong_20_Emphasis">Tgl Pembukuan</text:span>  diisi dengan tanggal transaksi penerimaan pelimpahan UP;</text:p>
        </text:list-item>
        <text:list-item>
          <text:p text:style-name="List_20_1_Content"> Kolom <text:span text:style-name="Strong_20_Emphasis">Uraian Transaksi</text:span>  diisi dengan uraian transaksi penerimaan pelimpahan UP terkait;</text:p>
        </text:list-item>
        <text:list-item>
          <text:p text:style-name="List_20_1_Content"> Kolom <text:span text:style-name="Strong_20_Emphasis">No Bukti</text:span>  diisi dengan no bukti transaksi penerimaan pelimpahan UP terkait;</text:p>
        </text:list-item>
        <text:list-item>
          <text:p text:style-name="List_20_1_Content"> Kolom <text:span text:style-name="Strong_20_Emphasis">Tgl Transaksi</text:span>  diisi dengan tanggal transaksi penerimaan pelimpahan UP terkait;</text:p>
        </text:list-item>
        <text:list-item>
          <text:p text:style-name="List_20_1_Content"> Kolom <text:span text:style-name="Strong_20_Emphasis">Jumlah</text:span>  terisi secara otomatis;</text:p>
        </text:list-item>
        <text:list-item>
          <text:p text:style-name="List_20_1_Content"> Kolom <text:span text:style-name="Strong_20_Emphasis">Keterangan</text:span>  diisi dengan keterangan transaksi penerimaan pelimpahan UP;</text:p>
        </text:list-item>
        <text:list-item>
          <text:p text:style-name="List_20_1_Content"> Kolom <text:span text:style-name="Strong_20_Emphasis">Nama Bendahara</text:span>  diisi dengan nama bendahara yang menjabat;</text:p>
        </text:list-item>
        <text:list-item>
          <text:p text:style-name="List_20_1_Content"> Kolom <text:span text:style-name="Strong_20_Emphasis">NIP Bendahara</text:span>  nomor NIP bendahara yang menjabat;</text:p>
        </text:list-item>
        <text:list-item>
          <text:p text:style-name="List_20_1_Content"> Kolom <text:span text:style-name="Strong_20_Emphasis">Jabatan</text:span>  diisi dengan jabatan bendahara terkait;</text:p>
        </text:list-item>
        <text:list-item>
          <text:p text:style-name="List_20_1_Content"> Kolom <text:span text:style-name="Strong_20_Emphasis">NPWP</text:span>  diisi dengan NPWP Bendahara terkait;</text:p>
        </text:list-item>
        <text:list-item>
          <text:p text:style-name="List_20_1_Content"> Pilihan <text:span text:style-name="Strong_20_Emphasis">Tgl/Jumlah Pelimpahan Up </text:span>dipilih dengan jumlah transaksi pelimpahan UP terkait;</text:p>
        </text:list-item>
        <text:list-item>
          <text:p text:style-name="List_20_1_Content"> Pilihan <text:span text:style-name="Strong_20_Emphasis">Transfer/Tunai</text:span>  dipilih dengan cara pembayaran transaksi terkait;</text:p>
        </text:list-item>
        <text:list-item>
          <text:p text:style-name="List_20_1_Content"> Pilihan <text:span text:style-name="Strong_20_Emphasis">Rekening Bendahara</text:span>  dipilih dengan nomor rekening bendahara terkait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8791666666667cm" svg:height="0.555625cm"><draw:image xlink:href="Pictures/bdc69509e8ea0962eff4361c6eb0f5f1.png" xlink:type="simple" xlink:show="embed" xlink:actuate="onLoad"/></draw:frame>di toolbar di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erimaan_pelimpahan_up</dc:title>
  </office:meta>
</office:document-meta>
</file>