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5766369a2084b27696166625f3baec.jpg"/>
  <manifest:file-entry manifest:media-type="image/jpeg" manifest:full-path="Pictures/0cb546cbf545387659a8b5caf2f0a654.jpg"/>
  <manifest:file-entry manifest:media-type="image/png" manifest:full-path="Pictures/ea071ad2b76ea6bf8ccf739aeb8db38d.png"/>
  <manifest:file-entry manifest:media-type="image/jpeg" manifest:full-path="Pictures/c260b94551c6ea490b6abad9245ff66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mbayaran_potongan_pajak"/><text:bookmark-start text:name="__RefHeading___prosedur_operasional_pembayaran_potongan_pajak_1"/><text:bookmark-start text:name="prosedur_operasional_pembayaran_potongan_pajak"/>Prosedur Operasional Pembayaran Potongan Pajak<text:bookmark-end text:name="__RefHeading___prosedur_operasional_pembayaran_potongan_pajak_1"/><text:bookmark-end text:name="prosedur_operasional_pembayaran_potongan_pajak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ncatat semua pembayaran potongan pajak yang harus dibayarkan oleh daerah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.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Bendahara Pengeluaran SKPD</text:p>
          </table:table-cell>
          <table:table-cell office:value-type="string" table:style-name="tablecell">
            <text:p text:style-name="tablealignleft">mencatatkan transaksi pembayaran potongan pajak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SPM diterbitkan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ke aplikasi Simral</text:p>
        </text:list-item>
        <text:list-item>
          <text:p text:style-name="List_20_1_Content"> Pilih modul <text:span text:style-name="Strong_20_Emphasis">Belanja &gt; Pembukuan Belanja &gt; BKU Belanja, </text:span>maka akan tampil halaman <text:span text:style-name="Strong_20_Emphasis">List Transaksi Kas Umum Bendahara Pengeluaran</text:span>. Tampilan aplikasi sebagai berikut :<draw:frame draw:style-name="media" draw:name="list_transaksi_kas_umum_bendahara_pengeluaran.jpg Legend" text:anchor-type="as-char" draw:z-index="0" svg:width="50.032708333333cm" style:rel-width="100%"><draw:text-box><text:p text:style-name="legendcenter"><draw:frame draw:style-name="media" draw:name="list_transaksi_kas_umum_bendahara_pengeluaran.jpg" text:anchor-type="as-char" draw:z-index="0" svg:width="50.032708333333cm" style:rel-width="100%" svg:height="22.277916666667cm" style:rel-height="scale"><draw:image xlink:href="Pictures/965766369a2084b27696166625f3baec.jpg" xlink:type="simple" xlink:show="embed" xlink:actuate="onLoad"/></draw:frame>list_transaksi_kas_umum_bendahara_pengeluaran.jpg</text:p></draw:text-box></draw:frame></text:p>
        </text:list-item>
        <text:list-item>
          <text:p text:style-name="List_20_1_Content"> Pilih Jenis Transaksi : <text:span text:style-name="Strong_20_Emphasis">Pembayaran Potongan Pajak</text:span></text:p>
        </text:list-item>
        <text:list-item>
          <text:p text:style-name="List_20_1_Content"> <text:span text:style-name="Strong_20_Emphasis"><draw:frame draw:style-name="media" draw:name="8_jenis_transaksi_pembayaran_potong_pajak_.jpg Legend" text:anchor-type="as-char" draw:z-index="0" svg:width="13.705416666667cm"><draw:text-box><text:p text:style-name="legendcenter"><draw:frame draw:style-name="media" draw:name="8_jenis_transaksi_pembayaran_potong_pajak_.jpg" text:anchor-type="as-char" draw:z-index="1" svg:width="13.705416666667cm" svg:height="1.0054166666667cm"><draw:image xlink:href="Pictures/0cb546cbf545387659a8b5caf2f0a654.jpg" xlink:type="simple" xlink:show="embed" xlink:actuate="onLoad"/></draw:frame>8_jenis_transaksi_pembayaran_potong_pajak_.jpg</text:p></draw:text-box></draw:frame></text:span></text:p>
        </text:list-item>
        <text:list-item>
          <text:p text:style-name="List_20_1_Content"> Klik tombol <draw:frame draw:style-name="media" draw:name="2" text:anchor-type="as-char" draw:z-index="2" svg:width="0.66145833333333cm" svg:height="0.60854166666667cm"><draw:image xlink:href="Pictures/ea071ad2b76ea6bf8ccf739aeb8db38d.png" xlink:type="simple" xlink:show="embed" xlink:actuate="onLoad"/></draw:frame>sehingga tampil form isian untuk tambah Transaksi Kas Umum Bendahara Pengeluaran dengan jenis transaksi Pembayaran Potongan Pajak sebagai berikut</text:p>
        </text:list-item>
        <text:list-item>
          <text:p text:style-name="List_20_1_Content_Last"> <draw:frame draw:style-name="media" draw:name="3" text:anchor-type="as-char" draw:z-index="3" svg:width="42.941875cm" style:rel-width="100%" svg:height="17.568333333333cm" style:rel-height="scale"><draw:image xlink:href="Pictures/c260b94551c6ea490b6abad9245ff66a.jpg" xlink:type="simple" xlink:show="embed" xlink:actuate="onLoad"/></draw:frame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mbayaran_potongan_pajak</dc:title>
  </office:meta>
</office:document-meta>
</file>