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65766369a2084b27696166625f3baec.jpg"/>
  <manifest:file-entry manifest:media-type="image/png" manifest:full-path="Pictures/0a150d64611ce1c35f5b2733b98b3659.png"/>
  <manifest:file-entry manifest:media-type="image/jpeg" manifest:full-path="Pictures/6002e747148761581eb928f87697004a.jpg"/>
  <manifest:file-entry manifest:media-type="image/jpeg" manifest:full-path="Pictures/13319f707c38183d53d10c7597a5703f.jpg"/>
  <manifest:file-entry manifest:media-type="image/jpeg" manifest:full-path="Pictures/1ef2b7714d113938c11dccd45b923dff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mbukuan_belanja:bku_pembayaran_belanja"/><text:bookmark-start text:name="__RefHeading___prosedur_operasional_pembayaran_belanja_1"/><text:bookmark-start text:name="prosedur_operasional_pembayaran_belanja"/>Prosedur Operasional Pembayaran Belanja<text:bookmark-end text:name="__RefHeading___prosedur_operasional_pembayaran_belanja_1"/><text:bookmark-end text:name="prosedur_operasional_pembayaran_belanj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prosedur operasional pembayaran belanja adalah melakukan pengisian transaksi kas umum pembayaran belanja dalam periode satu tahu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Bendahara Pengeluaran SKPD</text:p>
          </table:table-cell>
          <table:table-cell office:value-type="string" table:style-name="tablecell">
            <text:p text:style-name="tablealignleft">melakukan pencatatan transaksi pembayaran belanja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ist_20_1_Content_First"> <text:a xlink:type="simple" xlink:href="https://repo.kuarta.co.id/simralwiki/doku.php?id=belanja:spp_spm:pengajuan_spm" text:style-name="Internet_20_link" text:visited-style-name="Visited_20_Internet_20_Link">Surat Perintah Membayar (SPM)</text:a> sudah diterbitkan.</text:p>
        </text:list-item>
        <text:list-item>
          <text:p text:style-name="List_20_1_Content_Last"> Sudah tersedia data Dokumen Pelaksanaan Anggaran (DPA)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>
          <text:p text:style-name="List_20_1_Content_First"> Masuk ke aplikasi Simral</text:p>
        </text:list-item>
        <text:list-item>
          <text:p text:style-name="List_20_1_Content"> Pilih modul <text:span text:style-name="Strong_20_Emphasis">Belanja &gt; Pembukuan Belanja &gt; BKU Belanja, </text:span>maka akan tampil halaman <text:span text:style-name="Strong_20_Emphasis">List Transaksi Kas Umum Bendahara Pengeluaran</text:span>. Tampilan aplikasi sebagai berikut :<draw:frame draw:style-name="media" draw:name="list_transaksi_kas_umum_bendahara_pengeluaran.jpg Legend" text:anchor-type="as-char" draw:z-index="0" svg:width="43.523958333333cm" style:rel-width="100%"><draw:text-box><text:p text:style-name="legendcenter"><draw:frame draw:style-name="media" draw:name="list_transaksi_kas_umum_bendahara_pengeluaran.jpg" text:anchor-type="as-char" draw:z-index="0" svg:width="43.523958333333cm" style:rel-width="100%" svg:height="13.043958333333cm" style:rel-height="scale"><draw:image xlink:href="Pictures/965766369a2084b27696166625f3baec.jpg" xlink:type="simple" xlink:show="embed" xlink:actuate="onLoad"/></draw:frame>list_transaksi_kas_umum_bendahara_pengeluaran.jpg</text:p></draw:text-box></draw:frame></text:p>
        </text:list-item>
        <text:list-item>
          <text:p text:style-name="List_20_1_Content"> Pilih Jenis Transaksi :<text:span text:style-name="Strong_20_Emphasis"> Belanja </text:span></text:p>
        </text:list-item>
        <text:list-item>
          <text:p text:style-name="List_20_1_Content">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untuk menambahkan <text:span text:style-name="Strong_20_Emphasis">Transaksi Kas Umum Bendahara Pengeluaran </text:span>jenis transaksi <text:span text:style-name="Strong_20_Emphasis">Belanja </text:span>maka akan ditampilkan form isian untuk tambah Transaksi Kas Umum Bendahara Pengeluaran dengan jenis transaksi Belanja :<draw:frame draw:style-name="media" draw:name="6_input_transaksi_kas_umum_bendahara_pengeluaran_pembayaran_belanja_1.jpg Legend" text:anchor-type="as-char" draw:z-index="0" svg:width="43.02125cm" style:rel-width="100%"><draw:text-box><text:p text:style-name="legendcenter"><draw:frame draw:style-name="media" draw:name="6_input_transaksi_kas_umum_bendahara_pengeluaran_pembayaran_belanja_1.jpg" text:anchor-type="as-char" draw:z-index="2" svg:width="43.02125cm" style:rel-width="100%" svg:height="17.594791666667cm" style:rel-height="scale"><draw:image xlink:href="Pictures/6002e747148761581eb928f87697004a.jpg" xlink:type="simple" xlink:show="embed" xlink:actuate="onLoad"/></draw:frame>6_input_transaksi_kas_umum_bendahara_pengeluaran_pembayaran_belanja_1.jpg</text:p></draw:text-box></draw:frame><draw:frame draw:style-name="media" draw:name="6_input_transaksi_kas_umum_bendahara_pengeluaran_pembayaran_belanja_2.jpg Legend" text:anchor-type="as-char" draw:z-index="0" svg:width="42.465625cm" style:rel-width="100%"><draw:text-box><text:p text:style-name="legendcenter"><draw:frame draw:style-name="media" draw:name="6_input_transaksi_kas_umum_bendahara_pengeluaran_pembayaran_belanja_2.jpg" text:anchor-type="as-char" draw:z-index="3" svg:width="42.465625cm" style:rel-width="100%" svg:height="15.875cm" style:rel-height="scale"><draw:image xlink:href="Pictures/13319f707c38183d53d10c7597a5703f.jpg" xlink:type="simple" xlink:show="embed" xlink:actuate="onLoad"/></draw:frame>6_input_transaksi_kas_umum_bendahara_pengeluaran_pembayaran_belanja_2.jpg</text:p></draw:text-box></draw:frame><draw:frame draw:style-name="media" draw:name="6_input_transaksi_kas_umum_bendahara_pengeluaran_pembayaran_belanja_3.jpg Legend" text:anchor-type="as-char" draw:z-index="0" svg:width="42.439166666667cm" style:rel-width="100%"><draw:text-box><text:p text:style-name="legendcenter"><draw:frame draw:style-name="media" draw:name="6_input_transaksi_kas_umum_bendahara_pengeluaran_pembayaran_belanja_3.jpg" text:anchor-type="as-char" draw:z-index="4" svg:width="42.439166666667cm" style:rel-width="100%" svg:height="9.7102083333333cm" style:rel-height="scale"><draw:image xlink:href="Pictures/1ef2b7714d113938c11dccd45b923dff.jpg" xlink:type="simple" xlink:show="embed" xlink:actuate="onLoad"/></draw:frame>6_input_transaksi_kas_umum_bendahara_pengeluaran_pembayaran_belanja_3.jpg</text:p></draw:text-box></draw:frame></text:p>
        </text:list-item>
        <text:list-item>
          <text:p text:style-name="List_20_1_Content"> Pilihan <text:span text:style-name="Strong_20_Emphasis">Periode</text:span>  dipilih dengan periode berkenaan;</text:p>
        </text:list-item>
        <text:list-item>
          <text:p text:style-name="List_20_1_Content"> Pilihan <text:span text:style-name="Strong_20_Emphasis">Satuan Kerja</text:span>  dipilih dengan satuan kerja terkait;</text:p>
        </text:list-item>
        <text:list-item>
          <text:p text:style-name="List_20_1_Content"> Pilihan <text:span text:style-name="Strong_20_Emphasis">Sub </text:span><text:span text:style-name="Strong_20_Emphasis">Unit </text:span>dipilih dengan sub unit dari satuan kerja jika ada;</text:p>
        </text:list-item>
        <text:list-item>
          <text:p text:style-name="List_20_1_Content"> Pilihan <text:span text:style-name="Strong_20_Emphasis">Jenis Transaksi</text:span>  dipilih dengan <text:span text:style-name="Strong_20_Emphasis">Belanja</text:span>;</text:p>
        </text:list-item>
        <text:list-item>
          <text:p text:style-name="List_20_1_Content"> Kolom <text:span text:style-name="Strong_20_Emphasis">No BKU</text:span>  diisi secara otomatis;</text:p>
        </text:list-item>
        <text:list-item>
          <text:p text:style-name="List_20_1_Content"> Kolom <text:span text:style-name="Strong_20_Emphasis">Tgl Pembukuan</text:span>  diisi dengan tanggal pembukuan transaksi;</text:p>
        </text:list-item>
        <text:list-item>
          <text:p text:style-name="List_20_1_Content"> Kolom <text:span text:style-name="Strong_20_Emphasis">Uraian transaksi</text:span>  diisi dengan uraian transaksi belanja;</text:p>
        </text:list-item>
        <text:list-item>
          <text:p text:style-name="List_20_1_Content"> Kolom <text:span text:style-name="Strong_20_Emphasis">No Bukti</text:span>  diisi dengan nomor bukti transaksi belanja terkait;</text:p>
        </text:list-item>
        <text:list-item>
          <text:p text:style-name="List_20_1_Content"> Kolom <text:span text:style-name="Strong_20_Emphasis">Tgl Transaksi</text:span>  diisi dengan tanggal transaksi belanja terkait;</text:p>
        </text:list-item>
        <text:list-item>
          <text:p text:style-name="List_20_1_Content"> Kolom <text:span text:style-name="Strong_20_Emphasis">Jumlah</text:span>  diisi dengan jumlah transaksi belanja;</text:p>
        </text:list-item>
        <text:list-item>
          <text:p text:style-name="List_20_1_Content"> Kolom <text:span text:style-name="Strong_20_Emphasis">Keterangan</text:span>  diisi dengan keterangan transaksi belanja;</text:p>
        </text:list-item>
        <text:list-item>
          <text:p text:style-name="List_20_1_Content"> Kolom <text:span text:style-name="Strong_20_Emphasis">Nama Bendahara</text:span>  diisi dengan nama bendahara yang menjabat;</text:p>
        </text:list-item>
        <text:list-item>
          <text:p text:style-name="List_20_1_Content"> Kolom <text:span text:style-name="Strong_20_Emphasis">NIP Bendahara</text:span>  nomor NIP bendahara yang menjabat;</text:p>
        </text:list-item>
        <text:list-item>
          <text:p text:style-name="List_20_1_Content"> Kolom <text:span text:style-name="Strong_20_Emphasis">Jabatan</text:span>  diisi dengan jabatan bendahara terkait;</text:p>
        </text:list-item>
        <text:list-item>
          <text:p text:style-name="List_20_1_Content"> Kolom <text:span text:style-name="Strong_20_Emphasis">NPWP</text:span>  diisi dengan NPWP Bendahara terkait;</text:p>
        </text:list-item>
        <text:list-item>
          <text:p text:style-name="List_20_1_Content"> Pilihan <text:span text:style-name="Strong_20_Emphasis">Jenis SPJ</text:span>  dipilih dengan surat pertanggungjawaban terkait;</text:p>
        </text:list-item>
        <text:list-item>
          <text:p text:style-name="List_20_1_Content"> Pilihan <text:span text:style-name="Strong_20_Emphasis">DPA</text:span>  dipilih dengan jenis dokumen pelaksanaan anggaran yang sesuai;</text:p>
        </text:list-item>
        <text:list-item>
          <text:p text:style-name="List_20_1_Content"> Pilihan <text:span text:style-name="Strong_20_Emphasis">Transfer/Tunai</text:span>  dipilih dengan jenis pembayaran belanja, dengan pilihan transfer atau tunai;</text:p>
        </text:list-item>
        <text:list-item>
          <text:p text:style-name="List_20_1_Content"> Pilihan <text:span text:style-name="Strong_20_Emphasis">Dari Rekening Bendahara</text:span>  dipilih dengan nomor rekening bendahara yang melakukan pembayaran belanja;</text:p>
        </text:list-item>
        <text:list-item>
          <text:p text:style-name="List_20_1_Content"> Kolom Dibayarkan Kepada diisi dengan nama yang menerima pembayaran terkait;</text:p>
        </text:list-item>
        <text:list-item>
          <text:p text:style-name="List_20_1_Content"> Kolom <text:span text:style-name="Strong_20_Emphasis">NPWP Rekanan</text:span>  diisi dengan nomor NPWP rekanan terkait;</text:p>
        </text:list-item>
        <text:list-item>
          <text:p text:style-name="List_20_1_Content"> Kolom <text:span text:style-name="Strong_20_Emphasis">Jumlah</text:span>  pada Rincian Transaksi diisi dengan jumlah transaksi belanja terkait;</text:p>
        </text:list-item>
        <text:list-item>
          <text:p text:style-name="List_20_1_Content"> Kolom <text:span text:style-name="Strong_20_Emphasis">No SSP/Bukti Pembayaran </text:span>pada Rincian Pajakdiisi dengan nomor surat setoran pajak atau bukti pembayaran terkait;</text:p>
        </text:list-item>
        <text:list-item>
          <text:p text:style-name="List_20_1_Content"> Kolom No SSP diisi dengan nomor surat setoran pajak terkait;</text:p>
        </text:list-item>
        <text:list-item>
          <text:p text:style-name="List_20_1_Content"> Kolom Jumlah pada Rincian Pajak diisi dengan jumalh setoran pajak terkait;</text:p>
        </text:list-item>
        <text:list-item>
          <text:p text:style-name="List_20_1_Content_Last"> Pastikan semua isian data benar, kemudian tekan tombol penyimpanan data <draw:frame draw:style-name="media" draw:name="5" text:anchor-type="as-char" draw:z-index="5" svg:width="0.68791666666667cm" svg:height="0.555625cm"><draw:image xlink:href="Pictures/bdc69509e8ea0962eff4361c6eb0f5f1.png" xlink:type="simple" xlink:show="embed" xlink:actuate="onLoad"/></draw:frame>di toolbar diatas untuk menyimpan data-data yang telah diisik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mbukuan_belanja:bku_pembayaran_belanja</dc:title>
  </office:meta>
</office:document-meta>
</file>