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5766369a2084b27696166625f3baec.jpg"/>
  <manifest:file-entry manifest:media-type="image/jpeg" manifest:full-path="Pictures/324ec8f0d8e46e63ac7542e6a2c01aa0.jpg"/>
  <manifest:file-entry manifest:media-type="image/png" manifest:full-path="Pictures/ea071ad2b76ea6bf8ccf739aeb8db38d.png"/>
  <manifest:file-entry manifest:media-type="image/jpeg" manifest:full-path="Pictures/03933399f27c1fa33fcd30b56a98562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mbukuan_belanja:bku_pelimpahan_up"/><text:bookmark-start text:name="__RefHeading___prosedur_operasional_pelimpahan_up_1"/><text:bookmark-start text:name="prosedur_operasional_pelimpahan_up"/>Prosedur Operasional Pelimpahan UP<text:bookmark-end text:name="__RefHeading___prosedur_operasional_pelimpahan_up_1"/><text:bookmark-end text:name="prosedur_operasional_pelimpahan_up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ist_20_1_Content_First"> Pelimpahan UP berlaku pada Satuan Kerja yang ada sub unitnya.</text:p>
        </text:list-item>
        <text:list-item>
          <text:p text:style-name="List_20_1_Content_Last"> Pada sub unit pengguna ada KPA dan Bendahara Pengeluaran Pembantu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>
          <text:p text:style-name="List_20_1_Content_First"> Masuk ke aplikasi Simral</text:p>
        </text:list-item>
        <text:list-item>
          <text:p text:style-name="List_20_1_Content"> Pilih modul <text:span text:style-name="Strong_20_Emphasis">Belanja &gt; Pembukuan Belanja &gt; BKU Belanja, </text:span>maka akan tampil halaman <text:span text:style-name="Strong_20_Emphasis">List Transaksi Kas Umum Bendahara Pengeluaran</text:span>. Tampilan aplikasi sebagai berikut :<draw:frame draw:style-name="media" draw:name="list_transaksi_kas_umum_bendahara_pengeluaran.jpg Legend" text:anchor-type="as-char" draw:z-index="0" svg:width="43.523958333333cm" style:rel-width="100%"><draw:text-box><text:p text:style-name="legendcenter"><draw:frame draw:style-name="media" draw:name="list_transaksi_kas_umum_bendahara_pengeluaran.jpg" text:anchor-type="as-char" draw:z-index="0" svg:width="43.523958333333cm" style:rel-width="100%" svg:height="13.043958333333cm" style:rel-height="scale"><draw:image xlink:href="Pictures/965766369a2084b27696166625f3baec.jpg" xlink:type="simple" xlink:show="embed" xlink:actuate="onLoad"/></draw:frame>list_transaksi_kas_umum_bendahara_pengeluaran.jpg</text:p></draw:text-box></draw:frame></text:p>
        </text:list-item>
        <text:list-item>
          <text:p text:style-name="List_20_1_Content"> Pilih Satuan Kerja dengan sub unit.</text:p>
        </text:list-item>
        <text:list-item>
          <text:p text:style-name="List_20_1_Content"> Pilih Jenis Transaksi :<text:span text:style-name="Strong_20_Emphasis"> Pelimpahan UP</text:span><draw:frame draw:style-name="media" draw:name="4_list_transaksi_kas_umum_bendahara_pengeluaran-pelimpahan_up.jpg Legend" text:anchor-type="as-char" draw:z-index="0" svg:width="43.629791666667cm" style:rel-width="100%"><draw:text-box><text:p text:style-name="legendcenter"><draw:frame draw:style-name="media" draw:name="4_list_transaksi_kas_umum_bendahara_pengeluaran-pelimpahan_up.jpg" text:anchor-type="as-char" draw:z-index="1" svg:width="43.629791666667cm" style:rel-width="100%" svg:height="12.85875cm" style:rel-height="scale"><draw:image xlink:href="Pictures/324ec8f0d8e46e63ac7542e6a2c01aa0.jpg" xlink:type="simple" xlink:show="embed" xlink:actuate="onLoad"/></draw:frame>4_list_transaksi_kas_umum_bendahara_pengeluaran-pelimpahan_up.jpg</text:p></draw:text-box></draw:frame></text:p>
        </text:list-item>
        <text:list-item>
          <text:p text:style-name="List_20_1_Content"> Klik tombol <draw:frame draw:style-name="media" draw:name="2" text:anchor-type="as-char" draw:z-index="2" svg:width="0.66145833333333cm" svg:height="0.60854166666667cm"><draw:image xlink:href="Pictures/ea071ad2b76ea6bf8ccf739aeb8db38d.png" xlink:type="simple" xlink:show="embed" xlink:actuate="onLoad"/></draw:frame>untuk menambahkan <text:span text:style-name="Strong_20_Emphasis">Transaksi Kas Umum Bendahara Pengeluaran jenis transaksi Pelimpahan UP, </text:span>maka akan ditampilkan form isian untuk tambah Transaksi Kas Umum Bendahara Pengeluaran dengan jenis transaksi Pelimpahan UP sebagai berikut :</text:p>
        </text:list-item>
        <text:list-item>
          <text:p text:style-name="List_20_1_Content_Last"> <draw:frame draw:style-name="media" draw:name="3" text:anchor-type="as-char" draw:z-index="3" svg:width="43.047708333333cm" style:rel-width="100%" svg:height="18.0975cm" style:rel-height="scale"><draw:image xlink:href="Pictures/03933399f27c1fa33fcd30b56a98562d.jpg" xlink:type="simple" xlink:show="embed" xlink:actuate="onLoad"/></draw:frame><draw:frame draw:style-name="media" draw:name="4" text:anchor-type="as-char" draw:z-index="4" svg:width="42.253958333333cm" style:rel-width="100%" svg:height="18.706041666667cm" style:rel-height="scale"><draw:image xlink:href="/var/www/html/simralwiki/data/media/belanja/pembukuan_belanja/4_input_transaksi_kas_umum_bendahara_pengeluaran_pelimpahan_up_2.jp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mbukuan_belanja:bku_pelimpahan_up</dc:title>
  </office:meta>
</office:document-meta>
</file>