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44a9464cd1eabdf598537ee34876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limpahan_gu"/><text:bookmark-start text:name="__RefHeading___prosedur_operasional_pelimpahan_gu_1"/><text:bookmark-start text:name="prosedur_operasional_pelimpahan_gu"/>Prosedur Operasional Pelimpahan GU<text:bookmark-end text:name="__RefHeading___prosedur_operasional_pelimpahan_gu_1"/><text:bookmark-end text:name="prosedur_operasional_pelimpahan_g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limpahan GU adalah penyetoran GU dari Bendahara pengeluaran SKPD ke bendahara penerimaan Sub Unit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lakukan penyetoran dana GU ke bendahara sub unit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Penerimaan Sub Unit</text:p>
          </table:table-cell>
          <table:table-cell office:value-type="string" table:style-name="tablecell">
            <text:p text:style-name="tablealignleft">Menerima dana dari Bendahara Pengeluaran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Dilakukan pada SKPD yang ada sub unit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aplikasi sebagai admin SKPD</text:p>
        </text:list-item>
        <text:list-item>
          <text:p text:style-name="List_20_1_Content_Last"> Pilih <text:span text:style-name="Strong_20_Emphasis">Modul Belanja &gt; Pembukuan Belanja &gt; BKU Belanja</text:span>  Pilih satuan kerja, sub unit.  Pilih jenis transaksi <text:span text:style-name="Strong_20_Emphasis">Pelimpahan GU :</text:span></text:p>
        </text:list-item>
      </text:list>
      <text:p text:style-name="Text_20_body"><draw:frame draw:style-name="mediacenter" draw:name="list_transaksi_pelimpahan_gu.jpg Legend" text:anchor-type="paragraph" draw:z-index="0" svg:width="23.8125cm" style:rel-width="100%"><draw:text-box><text:p text:style-name="legendcenter"><draw:frame draw:style-name="mediacenter" draw:name="list_transaksi_pelimpahan_gu.jpg" text:anchor-type="paragraph" draw:z-index="0" svg:width="23.8125cm" style:rel-width="100%" svg:height="6.8791666666667cm" style:rel-height="scale"><draw:image xlink:href="Pictures/c844a9464cd1eabdf598537ee3487662.jpg" xlink:type="simple" xlink:show="embed" xlink:actuate="onLoad"/></draw:frame>list_transaksi_pelimpahan_gu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limpahan_gu</dc:title>
  </office:meta>
</office:document-meta>
</file>