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7060eb5cd1d046892298f427cefcb166.jpg"/>
  <manifest:file-entry manifest:media-type="image/jpeg" manifest:full-path="Pictures/e6d6048444972c58a1cc328e5e6ca29a.jpg"/>
  <manifest:file-entry manifest:media-type="image/jpeg" manifest:full-path="Pictures/6ae3d514b11720aef9c4fd5bdf9e7b1f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elanja:monitoring_belanja:realisasi_anggaran_satker"/><text:bookmark-start text:name="__RefHeading___laporan_realisasi_anggaran_lra_satuan_kerja_berdasar_transaksi_1"/><text:bookmark-start text:name="laporan_realisasi_anggaran_lra_satuan_kerja_berdasar_transaksi"/>Laporan Realisasi Anggaran (LRA) Satuan Kerja Berdasar Transaksi<text:bookmark-end text:name="__RefHeading___laporan_realisasi_anggaran_lra_satuan_kerja_berdasar_transaksi_1"/><text:bookmark-end text:name="laporan_realisasi_anggaran_lra_satuan_kerja_berdasar_transaksi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p text:style-name="Text_20_body">Memberikan informasi mengenai laporan realisasi anggaran satuan kerja (SKPD) tertentu berdasar periode dan tahun anggaran.</text:p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No</text:p>
          </table:table-cell>
          <table:table-cell office:value-type="string" table:style-name="tableheader">
            <text:p text:style-name="Table_20_Heading">Pelaku</text:p>
          </table:table-cell>
          <table:table-cell office:value-type="string" table:style-name="tableheader">
            <text:p text:style-name="Table_20_Heading">Fungsi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Pengguna Anggaran (PA)</text:p>
          </table:table-cell>
          <table:table-cell office:value-type="string" table:style-name="tablecell">
            <text:p text:style-name="tablealignleft">Menandatangani Laporan Realisasi Anggaran (LRA) Satuan Kerja</text:p>
          </table:table-cell>
        </table:table-row>
      </table:table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p text:style-name="Text_20_body">Berikut adalah prosedur operasional penggunaan aplikasi untuk laporan realisasi anggaran satker:</text:p>
      <text:list text:style-name="List_20_1" text:continue-numbering="false">
        <text:list-item>
          <text:p text:style-name="List_20_1_Content_First"> Masuk ke dalam aplikasi;</text:p>
        </text:list-item>
        <text:list-item>
          <text:p text:style-name="List_20_1_Content"> Pilih <text:span text:style-name="Strong_20_Emphasis">Modul Belanja &gt; Menu Laporan &gt; Sub Menu Lap. Monitoring &gt; Lap. Realisasi</text:span>, maka akan tampil sebagai berikut:<draw:frame draw:style-name="media" draw:name="list_lap_realisasi.jpg Legend" text:anchor-type="as-char" draw:z-index="0" svg:width="43.682708333333cm" style:rel-width="100%"><draw:text-box><text:p text:style-name="legendcenter"><draw:frame draw:style-name="media" draw:name="list_lap_realisasi.jpg" text:anchor-type="as-char" draw:z-index="0" svg:width="43.682708333333cm" style:rel-width="100%" svg:height="11.006666666667cm" style:rel-height="scale"><draw:image xlink:href="Pictures/7060eb5cd1d046892298f427cefcb166.jpg" xlink:type="simple" xlink:show="embed" xlink:actuate="onLoad"/></draw:frame>list_lap_realisasi.jpg</text:p></draw:text-box></draw:frame></text:p>
        </text:list-item>
        <text:list-item>
          <text:p text:style-name="List_20_1_Content"> Untuk menampilkan Laporan Realisasi Anggaran, pilih Tahun Anggaran, Jenis Laporan, Periode Tanggal, dan pembuat laporan.</text:p>
        </text:list-item>
        <text:list-item>
          <text:p text:style-name="List_20_1_Content_Last"> Klik tombol <draw:frame draw:style-name="media" draw:name="1" text:anchor-type="as-char" draw:z-index="1" svg:width="2.9633333333333cm" svg:height="0.82020833333333cm"><draw:image xlink:href="Pictures/e6d6048444972c58a1cc328e5e6ca29a.jpg" xlink:type="simple" xlink:show="embed" xlink:actuate="onLoad"/></draw:frame>maka akan ditampilkan Laporan Realisasi Anggaran sebagai berikut:<draw:frame draw:style-name="media" draw:name="2" text:anchor-type="as-char" draw:z-index="2" svg:width="33.760833333333cm" style:rel-width="100%" svg:height="17.515416666667cm" style:rel-height="scale"><draw:image xlink:href="Pictures/6ae3d514b11720aef9c4fd5bdf9e7b1f.jpg" xlink:type="simple" xlink:show="embed" xlink:actuate="onLoad"/></draw:frame></text:p>
        </text:list-item>
      </text:list>
      <text:h text:style-name="Heading_20_3" text:outline-level="3"><text:bookmark-start text:name="__RefHeading___NoTitle_6"/><text:bookmark-start text:name="section"/><text:bookmark-end text:name="__RefHeading___NoTitle_6"/><text:bookmark-end text:name="section"/></text:h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belanja:monitoring_belanja:realisasi_anggaran_satker</dc:title>
  </office:meta>
</office:document-meta>
</file>