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d5bbaccf4988e959c335309d42a890.jpg"/>
  <manifest:file-entry manifest:media-type="image/jpeg" manifest:full-path="Pictures/e6d6048444972c58a1cc328e5e6ca29a.jpg"/>
  <manifest:file-entry manifest:media-type="image/jpeg" manifest:full-path="Pictures/86d5646bda6404fa3cf939e1314466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monitoring_belanja:pengawasan_belanja_satker"/><text:bookmark-start text:name="__RefHeading___laporan_monitoring_pengawasan_belanja_satuan_kerja_1"/><text:bookmark-start text:name="laporan_monitoring_pengawasan_belanja_satuan_kerja"/>Laporan Monitoring Pengawasan Belanja Satuan Kerja<text:bookmark-end text:name="__RefHeading___laporan_monitoring_pengawasan_belanja_satuan_kerja_1"/><text:bookmark-end text:name="laporan_monitoring_pengawasan_belanja_satuan_k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monitoring belanja satuan kerja (SKPD)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Eksekutif</text:p>
          </table:table-cell>
          <table:table-cell office:value-type="string" table:style-name="tablecell">
            <text:p text:style-name="tablealignleft">Memonitoring laporan hasil pengawasan Belanja Satker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Tersedianya Laporan Belanja Satker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monitoring pengawasan belanja satker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Belanja &gt; Menu Laporan &gt; Sub Menu Lap. Monitoring &gt; Lap. Pengawasan</text:span>, maka akan tampil sebagai berikut:<draw:frame draw:style-name="media" draw:name="0" text:anchor-type="as-char" draw:z-index="0" svg:width="44.635208333333cm" style:rel-width="100%" svg:height="7.0908333333333cm" style:rel-height="scale"><draw:image xlink:href="Pictures/81d5bbaccf4988e959c335309d42a890.jpg" xlink:type="simple" xlink:show="embed" xlink:actuate="onLoad"/></draw:frame></text:p>
        </text:list-item>
        <text:list-item>
          <text:p text:style-name="List_20_1_Content"> Untuk menampilkan Laporan Monitoring Pengawasan Belanja Satker, pilih Tahun Anggaran, Jenis Laporan, Satuan Kerja, dan Sub Uni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Monitoring Pengawasan Belanja Satker sebagai berikut:</text:p>
        </text:list-item>
        <text:list-item>
          <text:p text:style-name="List_20_1_Content"> <draw:frame draw:style-name="media" draw:name="2" text:anchor-type="as-char" draw:z-index="2" svg:width="28.495625cm" style:rel-width="100%" svg:height="19.314583333333cm" style:rel-height="scale"><draw:image xlink:href="Pictures/86d5646bda6404fa3cf939e131446679.jpg" xlink:type="simple" xlink:show="embed" xlink:actuate="onLoad"/></draw:frame></text:p>
        </text:list-item>
        <text:list-item>
          <text:p text:style-name="List_20_1_Content_Last"> Jenis laporan di atas merupakan laporan pengawasan anggaran per satk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monitoring_belanja:pengawasan_belanja_satker</dc:title>
  </office:meta>
</office:document-meta>
</file>