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53327b6c9123708e0a47cd36044ab91.jpg"/>
  <manifest:file-entry manifest:media-type="image/jpeg" manifest:full-path="Pictures/f52122cea767b19d825da5a991dee43d.jpg"/>
  <manifest:file-entry manifest:media-type="image/jpeg" manifest:full-path="Pictures/e6d6048444972c58a1cc328e5e6ca29a.jpg"/>
  <manifest:file-entry manifest:media-type="image/jpeg" manifest:full-path="Pictures/66288988e4c2b78d77745d851825190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monitoring_belanja:laporan_rekon_skpd_belanja"/><text:bookmark-start text:name="__RefHeading___laporan_rekonsialisasi_skpd_dan_ppkd_1"/><text:bookmark-start text:name="laporan_rekonsialisasi_skpd_dan_ppkd"/>Laporan Rekonsialisasi SKPD dan PPKD<text:bookmark-end text:name="__RefHeading___laporan_rekonsialisasi_skpd_dan_ppkd_1"/><text:bookmark-end text:name="laporan_rekonsialisasi_skpd_dan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ekonsialisasi satuan kerja (SKPD) dan PPKD berdasar tahun anggar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Umum Daerah (BUD)</text:p>
          </table:table-cell>
          <table:table-cell office:value-type="string" table:style-name="tablecell">
            <text:p text:style-name="tablealignleft">Melakukan rekonsialisasi antara SKPD dan PPKD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Tersedianya data penerimaan dan pengeluaran SKPD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rekonsialisasi SKPD dan PPKD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Belanja &gt; Menu Laporan &gt; Sub Menu Lap. Monitoring &gt; Lap. Rekon</text:span>, maka akan tampil sebagai berikut:<draw:frame draw:style-name="media" draw:name="0" text:anchor-type="as-char" draw:z-index="0" svg:width="44.793958333333cm" style:rel-width="100%" svg:height="6.5616666666667cm" style:rel-height="scale"><draw:image xlink:href="Pictures/053327b6c9123708e0a47cd36044ab91.jpg" xlink:type="simple" xlink:show="embed" xlink:actuate="onLoad"/></draw:frame></text:p>
        </text:list-item>
        <text:list-item>
          <text:p text:style-name="List_20_1_Content"> Untuk menampilkan Laporan Rekonsialisasi SKPD dan PPKD, pilih <text:span text:style-name="Strong_20_Emphasis">Jenis Laporan</text:span>  yang akan ditampilkan sesuai kebutuhan pengguna aplikasi beserta Satuan Kerja:<draw:frame draw:style-name="media" draw:name="jenis_transaksi_rekon.jpg Legend" text:anchor-type="as-char" draw:z-index="0" svg:width="10.583333333333cm"><draw:text-box><text:p text:style-name="legendcenter"><draw:frame draw:style-name="media" draw:name="jenis_transaksi_rekon.jpg" text:anchor-type="as-char" draw:z-index="1" svg:width="10.583333333333cm" svg:height="3.4660416666667cm"><draw:image xlink:href="Pictures/f52122cea767b19d825da5a991dee43d.jpg" xlink:type="simple" xlink:show="embed" xlink:actuate="onLoad"/></draw:frame>jenis_transaksi_rekon.jpg</text:p></draw:text-box></draw:frame>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2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Laporan Rekonsialisasi SKPD dan PPKD sebagai berikut:​​​​​​​<draw:frame draw:style-name="media" draw:name="3" text:anchor-type="as-char" draw:z-index="3" svg:width="28.866041666667cm" style:rel-width="100%" svg:height="8.651875cm" style:rel-height="scale"><draw:image xlink:href="Pictures/66288988e4c2b78d77745d851825190b.jpg" xlink:type="simple" xlink:show="embed" xlink:actuate="onLoad"/></draw:frame></text:p>
        </text:list-item>
        <text:list-item>
          <text:p text:style-name="List_20_1_Content_Last"> Jenis laporan di atas merupakan Laporan Rekapitulasi Penerimaan dan Pengeluaran SKPD dan PPKD pemerintah daerah tertent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monitoring_belanja:laporan_rekon_skpd_belanja</dc:title>
  </office:meta>
</office:document-meta>
</file>